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нистерство-обороны-совместно-с-российскими-художниками-и-скульпторами-организует-на-крымском-валу-выставку-современного-академического-искусства-александр-невский.-прошлое.-настоящее."/>Министерство обороны совместно с российскими художниками и скульпторами организует на Крымском валу выставку современного академического искусства «Александр Невский. Прошлое. Настоящее».<text:bookmark-end text:name="министерство-обороны-совместно-с-российскими-художниками-и-скульпторами-организует-на-крымском-валу-выставку-современного-академического-искусства-александр-невский.-прошлое.-настоящее."/></text:h>
      <text:p text:style-name="First_20_paragraph">15.07.2021</text:p>
      <text:p text:style-name="Text_20_body">С 13 по 18 июля 2021 года в выставочных залах Союза художников России (Западное крыло Новой Третьяковки, 4 этаж) Министерство обороны Российской Федерации открывает уникальную выставку «Александр Невский. Прошлое. Настоящее».<text:line-break/><text:line-break/>Вдохновленные личностью великого полководца, государственного деятеля и защитника Отчизны, в единой экспозиции объединились современные художники и скульпторы, не оставив в стороне и молодое поколение будущих живописцев. Многократно воспетый образ из прошлого обретает новые грани в настоящем.<text:line-break/>Посетители увидят Александра Невского глазами ведущих живописцев, скульпторов, художников-монументалистов, работавших над созданием Главного храма Вооруженных Сил Российской Федерации: народных художников России Василия Нестеренко и Салавата Щербакова, заслуженного художника России Даши Намдакова, скульптора Виталия Шанова, архитектора Дмитрия Смирнова, живописцев Студии военных художников имени М.Б.Грекова и Мастерской Анастасии Барышниковой.<text:line-break/>Патриарший собор во имя Воскресения Христова, открывшийся<text:line-break/>в 2020 году, посвящен 75-летию Победы в Великой Отечественной войне<text:line-break/>и ратным подвигам русского воинства, защищавшего землю Русскую<text:line-break/>на протяжении веков. В убранстве храма не единожды встречается искусно выполненный в различных техниках и материалах образ святого благоверного князя Александра Невского – покровителя Сухопутных войск и морской пехоты Военно-Морского Флота.<text:line-break/>На выставке будут представлены монументальные скульптуры, бронзовые барельефы, художественные полотна, эскизы мозаик, современные иконы, эксклюзивные работы, выполненные в стиле палехской росписи, а также образцы оружия и амуниции времен Александра Невского.<text:line-break/>Свои работы на тему подвигов великого полководца также представят: народный художник России, председатель Союза художников России<text:line-break/>Андрей Ковальчук, заслуженный художник России Дмитрий Шмарин, живописцы Евгений Емельяновов и Сергей Марченко, студенты МГАХИ им.В.И.Сурикова.<text:line-break/>Особое место в экспозиции займут детские работы подопечных благотворительного фонда «Ангелы Среди Нас».  <text:line-break/><text:line-break/>Вход на выставку ¬– свободный.<text:line-break/><text:line-break/>Организатор выставки – Министерство обороны Российской Федерации.<text:line-break/>Куратор выставки – Анастасия Барышникова.  <text:line-break/>При участии Благотворительного фонда «ВОСКРЕСЕНИЕ».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0107747.html" office:name=""><text:span text:style-name="Definition">http://hamovniki.mos.ru/administrative-authority-shall-inform/detail/1010774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7T10:04:42Z</meta:creation-date>
    <dc:date>2025-06-07T10:04:42Z</dc:date>
  </office:meta>
</office:document-meta>
</file>