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18.10.2021-будут-проводиться-кадастровые-работы-по-постановке-на-государственный-кадастровый-учет-земельного-участка-многоквартирного-жилого-дома-по-адресу-саввинская-наб.-д.5"/>С 18.10.2021 будут проводиться кадастровые работы по постановке на государственный кадастровый учет земельного участка многоквартирного жилого дома по адресу: Саввинская наб., д.5<text:bookmark-end text:name="с-18.10.2021-будут-проводиться-кадастровые-работы-по-постановке-на-государственный-кадастровый-учет-земельного-участка-многоквартирного-жилого-дома-по-адресу-саввинская-наб.-д.5"/></text:h>
      <text:p text:style-name="First_20_paragraph">14.09.2021</text:p>
      <text:p text:style-name="Text_20_body">     В соответствии с Федеральным законом от 29.12.2004 № 189-ФЗ «О введении в действие Жилищного кодекса Российской Федерации», с учетом изменений, внесенных Федеральным законом от 02.08.2019 № 267-ФЗ «О внесении изменений в отдельные законодательные акты Российской Федерации» Департаментом городского имущества города Москвы принято решение о проведении кадастровых работ по постановке на государственный кадастровый земельного участка многоквартирного жилого дома по адресу: г. Москва, Саввинская наб., д.5, в соответствии с проектом межевания территории квартала, утвержденным распоряжением Департамента от 21.08.2015 №13941 (на плане межевания №4 площадью 0,3018 га) за счет средств бюджета города Москвы.<text:line-break/>     Кадастровые работы будут проводиться с 18.10.2021. Срок проведения работ - 85 рабочих дней.<text:line-break/>     В случае принятия органом регистрации прав решения о приостановлении осуществления государственного кадастрового учета образуемого земельного участка, срок проведения кадастровых работ может быть продлен в целях устранения причин, препятствующих осуществлению государственного кадастрового учета.<text:line-break/></text:p>
      <text:p text:style-name="Text_20_body"><text:line-break/></text:p>
      <text:p text:style-name="Text_20_body">Адрес страницы: <text:a xlink:type="simple" xlink:href="http://hamovniki.mos.ru/administrative-authority-shall-inform/detail/10249974.html" office:name=""><text:span text:style-name="Definition">http://hamovniki.mos.ru/administrative-authority-shall-inform/detail/10249974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16T11:01:42Z</meta:creation-date>
    <dc:date>2024-11-16T11:01:42Z</dc:date>
  </office:meta>
</office:document-meta>
</file>