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на-октябрь---декабрь-2021-года"/>График проведения обучающих семинаров по предоставлению в электронном виде государственных услуг в сфере строительства на октябрь - декабрь 2021 года<text:bookmark-end text:name="график-проведения-обучающих-семинаров-по-предоставлению-в-электронном-виде-государственных-услуг-в-сфере-строительства-на-октябрь---декабрь-2021-года"/></text:h>
      <text:p text:style-name="First_20_paragraph">04.10.2021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Октябрь</text:span></text:p>
          </table:table-cell>
          <table:table-cell table:style-name="TableRowCell" office:value-type="string">
            <text:p text:style-name="Table_20_Contents"><text:span text:style-name="T1">Ноябрь</text:span></text:p>
          </table:table-cell>
          <table:table-cell table:style-name="TableRowCell" office:value-type="string">
            <text:p text:style-name="Table_20_Contents"><text:span text:style-name="T1">Декабрь</text:span></text:p>
          </table:table-cell>
        </table:table-row>
        <table:table-row>
          <table:table-cell table:style-name="TableRowCell" office:value-type="string" table:number-rows-spanned="2">
            <text:p text:style-name="Table_20_Contents">1</text:p>
          </table:table-cell>
          <table:table-cell table:style-name="TableRowCell" office:value-type="string">
            <text:p text:style-name="Table_20_Contents">1) Направление и рассмотрение предложений о внесении изменений в правила землепользования и застройки города Москвы.</text:p>
            <text:p text:style-name="Table_20_Contents">2) Подготовка и выдача градостроительных планов земельных участков в городе Москве.</text:p>
            <text:p text:style-name="Table_20_Contents">3) Оформление свидетельства об утверждении архитектурно-градостроительного решения объекта капитального строительства" в городе Москве.</text:p>
            <text:p text:style-name="Table_20_Contents">4) Оформление паспорта колористического решения фасадов зданий, строений, сооружений в городе Москве.</text:p>
            <text:p text:style-name="Table_20_Contents">5) Согласование дизайн-проекта размещения вывески.</text:p>
            <text:p text:style-name="Table_20_Contents">6) Предоставление сведений, содержащихся в интегрированной автоматизированной информационной системе обеспечения градостроительной деятельности города Москвы (ИАИС ОГД).</text:p>
            <text:p text:style-name="Table_20_Contents">7) Приемка материалов и результатов инженерных изысканий для размещения в интегрированной автоматизированной информационной системе обеспечения градостроительной деятельности города Москвы ((ИАИС ОГД).</text:p>
            <text:p text:style-name="Table_20_Contents"><text:line-break/></text:p>
          </table:table-cell>
          <table:table-cell table:style-name="TableRowCell" office:value-type="string">
            <text:p text:style-name="Table_20_Contents">11.10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15.11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06.12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 table:number-rows-spanned="2">
            <text:p text:style-name="Table_20_Contents">Онлайн семинар</text:p>
          </table:table-cell>
          <table:table-cell table:style-name="TableRowCell" office:value-type="string" table:number-rows-spanned="2">
            <text:p text:style-name="Table_20_Contents">С.А. Фурсов </text:p>
            <text:p text:style-name="Table_20_Contents">Запись по эл. почте:</text:p>
            <text:p text:style-name="Table_20_Contents">FursovSA1@mos.ru</text:p>
          </table:table-cell>
        </table:table-row>
        <table:table-row>
          <table:table-cell table:style-name="TableRowCell" office:value-type="string">
            <text:p text:style-name="Table_20_Contents">1) Приемка исполнительной документации для ведения Сводного плана подземных коммуникаций и сооружений в городе Москве.</text:p>
            <text:p text:style-name="Table_20_Contents">2) Предоставление информации из </text:p>
            <text:p text:style-name="Table_20_Contents">Сводного плана подземных коммуникаций </text:p>
            <text:p text:style-name="Table_20_Contents">и сооружений в городе Москве.</text:p>
            <text:p text:style-name="Table_20_Contents">3) Предоставление технического заключения о соответствии проектной документации Сводному плану подземных коммуникаций и сооружений в городе Москве.</text:p>
            <text:p text:style-name="Table_20_Contents">4) Запись на проведение контрольно-геодезической съемки.</text:p>
          </table:table-cell>
          <table:table-cell table:style-name="TableRowCell" office:value-type="string">
            <text:p text:style-name="Table_20_Contents">25.10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29.11.2021</text:p>
            <text:p text:style-name="Table_20_Contents"><text:line-break/></text:p>
            <text:p text:style-name="Table_20_Contents">в 15:00</text:p>
          </table:table-cell>
          <table:table-cell table:style-name="TableRowCell" office:value-type="string">
            <text:p text:style-name="Table_20_Contents">20.12.2021</text:p>
            <text:p text:style-name="Table_20_Contents"><text:line-break/></text:p>
            <text:p text:style-name="Table_20_Contents">в 15:00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1) Выдача разрешения на строительство.</text:p>
            <text:p text:style-name="Table_20_Contents">2) Выдача разрешения на ввод объекта в эксплуатацию.</text:p>
            <text:p text:style-name="Table_20_Contents">3) Выдача заключения о соответствии построенного, реконструированного объекта капитального строительства требованиям технических регламентов и проектной документации.</text:p>
          </table:table-cell>
          <table:table-cell table:style-name="TableRowCell" office:value-type="string">
            <text:p text:style-name="Table_20_Contents">12.10.2021</text:p>
            <text:p text:style-name="Table_20_Contents"> 11-00</text:p>
            <text:p text:style-name="Table_20_Contents"><text:line-break/></text:p>
            <text:p text:style-name="Table_20_Contents">26.10.2021</text:p>
            <text:p text:style-name="Table_20_Contents"> 11-00</text:p>
          </table:table-cell>
          <table:table-cell table:style-name="TableRowCell" office:value-type="string">
            <text:p text:style-name="Table_20_Contents">09.11.2021 </text:p>
            <text:p text:style-name="Table_20_Contents">11-00</text:p>
            <text:p text:style-name="Table_20_Contents"><text:line-break/></text:p>
            <text:p text:style-name="Table_20_Contents">23.11.2021 </text:p>
            <text:p text:style-name="Table_20_Contents">11-00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14.12.2021</text:p>
            <text:p text:style-name="Table_20_Contents"> 11-00</text:p>
            <text:p text:style-name="Table_20_Contents"><text:line-break/></text:p>
            <text:p text:style-name="Table_20_Contents">28.12.2021 </text:p>
            <text:p text:style-name="Table_20_Contents">11-00</text:p>
            <text:p text:style-name="Table_20_Contents"><text:line-break/>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А.Б. Пирогов, Д.А. Арбузов</text:p>
            <text:p text:style-name="Table_20_Contents">С.Д. Вихлянцев</text:p>
            <text:p text:style-name="Table_20_Contents">Д.А. Денисов</text:p>
            <text:p text:style-name="Table_20_Contents">С.П. Бородкин</text:p>
            <text:p text:style-name="Table_20_Contents">Заявки на участие направлять на электронную почту: <text:a xlink:type="simple" xlink:href="mailto:dmitrenkopi@str.mos.ru" office:name=""><text:span text:style-name="Definition"><text:span text:style-name="T1">dmitrenkopi@str.mos.ru</text:span></text:span></text:a></text:p>
            <text:p text:style-name="Table_20_Contents">Дмитренко Петр Иванович</text:p>
            <text:p text:style-name="Table_20_Contents">/начальник учебного центра/ </text:p>
            <text:p text:style-name="Table_20_Contents">+7(965)342-15-05 </text:p>
            <text:p text:style-name="Table_20_Contents">+7(915)113-67-46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Оформление ордеров (разрешений) на проведение земляных работ, установку временных ограждений и размещение временных объектов в городе Москве</text:p>
          </table:table-cell>
          <table:table-cell table:style-name="TableRowCell" office:value-type="string">
            <text:p text:style-name="Table_20_Contents">06.10.2021 20.10.2021</text:p>
          </table:table-cell>
          <table:table-cell table:style-name="TableRowCell" office:value-type="string">
            <text:p text:style-name="Table_20_Contents">03.11.2021 17.11.2021</text:p>
          </table:table-cell>
          <table:table-cell table:style-name="TableRowCell" office:value-type="string">
            <text:p text:style-name="Table_20_Contents">08.12.2021 22.12.2021</text:p>
          </table:table-cell>
          <table:table-cell table:style-name="TableRowCell" office:value-type="string">
            <text:p text:style-name="Table_20_Contents">ZOOM</text:p>
          </table:table-cell>
          <table:table-cell table:style-name="TableRowCell" office:value-type="string">
            <text:p text:style-name="Table_20_Contents"><text:line-break/></text:p>
            <text:p text:style-name="Table_20_Contents">Лобанов С.Д.</text:p>
            <text:p text:style-name="Table_20_Contents">8 (495) 690-77-00,</text:p>
            <text:p text:style-name="Table_20_Contents">доб. 95706</text:p>
            <text:p text:style-name="Table_20_Contents"><text:line-break/></text:p>
            <text:p text:style-name="Table_20_Contents">Алиса Андреевна Кошелева</text:p>
            <text:p text:style-name="Table_20_Contents">8-(915) 035-05-50, </text:p>
            <text:p text:style-name="Table_20_Contents">8 (495) 690-77-00,</text:p>
            <text:p text:style-name="Table_20_Contents">доб. 95708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<text:line-break/></text:p>
            <text:p text:style-name="Table_20_Contents">1) Государственная экспертиза проектной документации и (или) результатов инженерных изысканий.</text:p>
            <text:p text:style-name="Table_20_Contents">2) Согласование специальных технических условий для подготовки проектной документации объектов капитального строительства, включая объекты метрополитена, при строительстве, реконструкции которых государственный строительный надзор осуществляется органом исполнительной власти города Москвы.</text:p>
          </table:table-cell>
          <table:table-cell table:style-name="TableRowCell" office:value-type="string">
            <text:p text:style-name="Table_20_Contents">20.10.2021</text:p>
          </table:table-cell>
          <table:table-cell table:style-name="TableRowCell" office:value-type="string">
            <text:p text:style-name="Table_20_Contents">24.11.2021</text:p>
          </table:table-cell>
          <table:table-cell table:style-name="TableRowCell" office:value-type="string">
            <text:p text:style-name="Table_20_Contents">15.12.2021</text:p>
          </table:table-cell>
          <table:table-cell table:style-name="TableRowCell" office:value-type="string">
            <text:p text:style-name="Table_20_Contents"><text:line-break/></text:p>
            <text:p text:style-name="Table_20_Contents">Онлайн семинар</text:p>
            <text:p text:style-name="Table_20_Contents">с 10:00 до 12:00</text:p>
          </table:table-cell>
          <table:table-cell table:style-name="TableRowCell" office:value-type="string">
            <text:p text:style-name="Table_20_Contents">Запись на семинары:</text:p>
            <text:p text:style-name="Table_20_Contents">Аносов Александр Вячеславович</text:p>
            <text:p text:style-name="Table_20_Contents">Тел.:<text:line-break/>8-(495) 620-20-00</text:p>
            <text:p text:style-name="Table_20_Contents">доб. 55901</text:p>
            <text:p text:style-name="Table_20_Contents">адрес эл. почты:</text:p>
            <text:p text:style-name="Table_20_Contents">seminar@mge.mos.ru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Подача ежеквартальной отчетности застройщика в электронном виде.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19.10.2021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23.11.2021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14.12.2021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Москомстройинвест<text:line-break/>(г. Москва,<text:line-break/>ул. Воздвиженка, д. 8/1, стр. 1,<text:line-break/>эт. 3, каб. 320)</text:p>
            <text:p text:style-name="Table_20_Contents">либо </text:p>
            <text:p text:style-name="Table_20_Contents">видеоконференция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Советник отдела финансового контроля и анализа Управления по контролю и надзору в области долевого строительства Москомстройинвеста </text:p>
            <text:p text:style-name="Table_20_Contents">Штолым А.И.</text:p>
            <text:p text:style-name="Table_20_Contents">8 495 620-20-00<text:line-break/>доб. 69-662.</text:p>
            <text:p text:style-name="Table_20_Contents">Заявки для участия направлять на эл. почту:</text:p>
            <text:p text:style-name="Table_20_Contents"><text:a xlink:type="simple" xlink:href="mailto:ShtolymAI@mos.ru" office:name=""><text:span text:style-name="Definition"><text:span text:style-name="T2">ShtolymAI@mos.ru</text:span></text:span></text:a></text:p>
            <text:p text:style-name="Table_20_Contents"><text:span text:style-name="T1">с темой письма</text:span></text:p>
            <text:p text:style-name="Table_20_Contents"><text:span text:style-name="T1">«Заявка на участие в семинаре-Отчетность»</text:span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Получение услуг сетевых организаций по подключению к инженерным сетям через портал mos.ru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25.11.2021</text:p>
            <text:p text:style-name="Table_20_Contents">11:00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ГБУ «Мосстройинформ»</text:p>
            <text:p text:style-name="Table_20_Contents">ул.2-ая Брестская, д. 6</text:p>
            <text:p text:style-name="Table_20_Contents">(или онлайн семинар)</text:p>
          </table:table-cell>
          <table:table-cell table:style-name="TableRowCell" office:value-type="string">
            <text:p text:style-name="Table_20_Contents">По вопросам участия:</text:p>
            <text:p text:style-name="Table_20_Contents">И.И. Галиаскар</text:p>
            <text:p text:style-name="Table_20_Contents">8(499) 250-35-82, доб. 291 </text:p>
            <text:p text:style-name="Table_20_Contents">GaliaskarII@str.mos.ru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<text:line-break/></text:p>
            <text:p text:style-name="Table_20_Contents">Подача уведомления о планируемых строительстве или реконструкции объекта индивидуального жилищного строительства или садового дома</text:p>
          </table:table-cell>
          <table:table-cell table:style-name="TableRowCell" office:value-type="string">
            <text:p text:style-name="Table_20_Contents">11.10.2021</text:p>
            <text:p text:style-name="Table_20_Contents">в 15:00</text:p>
          </table:table-cell>
          <table:table-cell table:style-name="TableRowCell" office:value-type="string">
            <text:p text:style-name="Table_20_Contents">11.11.2021</text:p>
            <text:p text:style-name="Table_20_Contents">в 15:00</text:p>
          </table:table-cell>
          <table:table-cell table:style-name="TableRowCell" office:value-type="string">
            <text:p text:style-name="Table_20_Contents">09.12.2021</text:p>
            <text:p text:style-name="Table_20_Contents">в 15:00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Заявки для участия направлять на эл. почту: help@str.mos.ru</text:p>
            <text:p text:style-name="Table_20_Contents">с темой письма: «Заявка на участие в семинаре»</text:p>
            <text:p text:style-name="Table_20_Contents">или по тел.: </text:p>
            <text:p text:style-name="Table_20_Contents">8 (499) 401-01-01</text:p>
          </table:table-cell>
        </table:table-row>
      </table:table>
      <text:p text:style-name="First_20_paragraph"><text:line-break/></text:p>
      <text:p text:style-name="Text_20_body"><text:span text:style-name="T3">Для получения консультации по справочным вопросам в сфере строительства Вы можете обратиться в Единый контактный центр Комплекса градостроительной политики и строительства города Москвы.</text:span></text:p>
      <text:p text:style-name="Text_20_body"><text:span text:style-name="T3">Тел.: </text:span><text:span text:style-name="T4">8 (499) 401-01-01</text:span></text:p>
      <text:p text:style-name="Text_20_body"><text:span text:style-name="T3">Адрес электронной почты: </text:span><text:span text:style-name="T4">help@str.mos.ru</text:span><text:span text:style-name="T3">.</text:span></text:p>
      <text:p text:style-name="Text_20_body"><text:span text:style-name="T3">Время работы: понедельник-пятница - с 9:00 до 20:00. </text:span></text:p>
      <text:p text:style-name="Text_20_body"><text:line-break/></text:p>
      <text:p text:style-name="Text_20_body">Адрес страницы: <text:a xlink:type="simple" xlink:href="http://hamovniki.mos.ru/administrative-authority-shall-inform/detail/10293233.html" office:name=""><text:span text:style-name="Definition">http://hamovniki.mos.ru/administrative-authority-shall-inform/detail/1029323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8T20:26:07Z</meta:creation-date>
    <dc:date>2024-11-18T20:26:07Z</dc:date>
  </office:meta>
</office:document-meta>
</file>