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ая-маршрутная-сеть-магистраль-в-центре-москвы"/>Новая маршрутная сеть "Магистраль" в центре Москвы<text:bookmark-end text:name="новая-маршрутная-сеть-магистраль-в-центре-москвы"/></text:h>
      <text:p text:style-name="First_20_paragraph">19.10.2021</text:p>
      <text:p text:style-name="Text_20_body">Множество автобусных маршрутов скорректируют в Москве осенью 2021 года в рамках запуска проекта "Магистраль" в Центральном и Южном округе столицы .<text:line-break/><text:line-break/>С 2016 года в центре Москвы работает сеть наземных маршрутов "Магистраль". Основной ее принцип - интервальное движение автобусов. Новая сеть поэтапно вводилась в Центральном округе Москвы, чтобы соединить центр с другими районами прямыми маршрутами. Для этого были изменены 49 маршрутов, организованы выделенные полосы, построены пересадочные узлы, улучшено расписание движения и обновлена инфраструктура.<text:line-break/><text:line-break/>Как считают власти города, в результате изменений пользоваться общественным транспортом в центре стало удобнее, а общее количество пассажиров выросло на 40%. Там, где раньше приходилось делать несколько пересадок на метро, теперь можно напрямую добраться на автобусе или трамвае. Транспорт также "стал меньше зависеть от пробок".<text:line-break/><text:line-break/>Теперь транспортные власти Москвы распространят проект "Магистраль" на всю Москву. Первыми станут Южный и Центральный округи столицы. В остальных районах "Магистраль" будет появляться поэтапно с 2022 года.<text:line-break/>Новая сеть "Магистраль" разрабатывалась при участии международной организации "Jarrett Walker + Associates" и Джарретта Уокера, который занимался разработкой маршрутов в Дублине, обновлял транспортную систему в Рейкьявике, проектировал маршрутную сеть в Вашингтоне.<text:line-break/><text:line-break/>Подробнее на сайте : <text:a xlink:type="simple" xlink:href="https://vk.com/away.php?to=http%3A%2F%2Ft.mos.ru%2Fmagistral&amp;post=-177082935_1766&amp;cc_key=" office:name=""><text:span text:style-name="Definition">t.mos.ru/magistral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0335478.html" office:name=""><text:span text:style-name="Definition">http://hamovniki.mos.ru/administrative-authority-shall-inform/detail/1033547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0T21:25:05Z</meta:creation-date>
    <dc:date>2025-01-20T21:25:05Z</dc:date>
  </office:meta>
</office:document-meta>
</file>