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бу-мосстройинформ-открывает-очередной-сезон-выставки-мир-глазами-зодчих"/>ГБУ «Мосстройинформ» открывает очередной сезон выставки «Мир глазами зодчих»<text:bookmark-end text:name="гбу-мосстройинформ-открывает-очередной-сезон-выставки-мир-глазами-зодчих"/></text:h>
      <text:p text:style-name="First_20_paragraph">20.12.2021</text:p>
      <text:p text:style-name="Text_20_body">Это одна из наиболее ярких профессиональных экспозиций, позволяющих посетителям увидеть окружающий мир таким, каким он предстает в творческих работах архитекторов, градостроителей, проектировщиков, художников, дизайнеров. Проведение выставки стало доброй традицией ежегодной презентации работ опытных мастеров и молодых градостроителей в области живописи, графики, фотографии и прикладного искусства. К участию в мероприятии приглашаются архитекторы, проектировщики, градостроители и дизайнеры.</text:p>
      <text:p text:style-name="Text_20_body">«Мир глазами зодчих» - одна из наиболее ярких профессиональных выставок, позволяющих посетителям увидеть окружающий мир таким, каким он предстает в творческих работах архитекторов, градостроителей, проектировщиков, художников, дизайнеров.</text:p>
      <text:p text:style-name="Text_20_body">Проведение выставки стало доброй традицией ежегодной презентации работ опытных мастеров и молодых градостроителей в области живописи, графики, фотографии и прикладного искусства.</text:p>
      <text:p text:style-name="Text_20_body">К участию в выставке приглашаются архитекторы, проектировщики, градостроители и дизайнеры.</text:p>
      <text:p text:style-name="Text_20_body"><text:span text:style-name="T1">Направления:</text:span></text:p>
      <text:p text:style-name="Text_20_body">● Живопись</text:p>
      <text:p text:style-name="Text_20_body">● Графика</text:p>
      <text:p text:style-name="Text_20_body">● Фотография</text:p>
      <text:p text:style-name="Text_20_body">● Прикладное искусство</text:p>
      <text:p text:style-name="Text_20_body"><text:span text:style-name="T2">Для посещения</text:span> мероприятия необходимо зарегистрироваться пройдя по ссылке <text:a xlink:type="simple" xlink:href="https://stroimprosto-msk.ru/events/mir-glazami-zodchih/" office:name=""><text:span text:style-name="Definition"/></text:a> <text:a xlink:type="simple" xlink:href="https://stroimprosto-msk.ru/events/mir-glazami-zodchih/" office:name=""><text:span text:style-name="Definition"><text:span text:style-name="T3">Мир глазами зодчих (stroimprosto-msk.ru)</text:span></text:span></text:a></text:p>
      <text:p text:style-name="Text_20_body"><text:line-break/></text:p>
      <text:p text:style-name="Text_20_body">Адрес страницы: <text:a xlink:type="simple" xlink:href="http://hamovniki.mos.ru/administrative-authority-shall-inform/detail/10484378.html" office:name=""><text:span text:style-name="Definition">http://hamovniki.mos.ru/administrative-authority-shall-inform/detail/1048437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7T06:06:00Z</meta:creation-date>
    <dc:date>2024-04-17T06:06:00Z</dc:date>
  </office:meta>
</office:document-meta>
</file>