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московского-агентства-организации-отдыха-и-туризма-о-возможности-отдыха-и-оздоровления-детей-города-москвы-имеющих-высокие-достижения-в-творческой-и-или-спортивной-деятельности"/>Информация Московского агентства организации отдыха и туризма о возможности отдыха и оздоровления детей города Москвы, имеющих высокие достижения в творческой и (или) спортивной деятельности<text:bookmark-end text:name="информация-московского-агентства-организации-отдыха-и-туризма-о-возможности-отдыха-и-оздоровления-детей-города-москвы-имеющих-высокие-достижения-в-творческой-и-или-спортивной-деятельности"/></text:h>
      <text:p text:style-name="First_20_paragraph">31.01.2022</text:p>
      <text:p text:style-name="Text_20_body">В городе Москве полномочия по организации выездного отдыха и оздоровления детей консолидированы в Департаменте культуры города Москвы.</text:p>
      <text:p text:style-name="Text_20_body">Подведомственное Департаменту культуры города Москвы Государственное автономное учреждение культуры города Москвы "Московское агентство организации отдыха и туризма" (далее – ГАУК "МОСГОРТУР") является уполномоченным учреждением по организации выездного отдыха и оздоровления детей.</text:p>
      <text:p text:style-name="Text_20_body">Ежегодно ГАУК "МОСГОРТУР" осуществляет отбор детей города Москвы, имеющих высокие достижения в творческой и (или) спортивной деятельности, для участия в сменах федеральных государственных бюджетных образовательных учреждений "Всероссийский детский центр "Орленок", "Всероссийский детский центр "Океан" и "Всероссийский детский центр "Смена" (далее – Учреждения).</text:p>
      <text:p text:style-name="Text_20_body">Подробная информация о сменах Учреждений, программах отдыха, порядке отбора и направления детей в Учреждения размещена на официальном сайте ГАУК "МОСГОРТУР" <text:a xlink:type="simple" xlink:href="https://mosgortur.ru/konkurs-v-lager" office:name=""><text:span text:style-name="Definition">https://mosgortur.ru/konkurs-v-lager</text:span></text:a>.</text:p>
      <text:p text:style-name="Text_20_body"><text:line-break/></text:p>
      <text:p text:style-name="Text_20_body">Адрес страницы: <text:a xlink:type="simple" xlink:href="http://hamovniki.mos.ru/administrative-authority-shall-inform/detail/10587063.html" office:name=""><text:span text:style-name="Definition">http://hamovniki.mos.ru/administrative-authority-shall-inform/detail/1058706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9T03:08:51Z</meta:creation-date>
    <dc:date>2024-04-29T03:08:51Z</dc:date>
  </office:meta>
</office:document-meta>
</file>