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</office:automatic-styles>
  <office:body>
    <office:text>
      <text:h text:style-name="Heading_20_3" text:outline-level="3"><text:bookmark-start text:name="с-15-по-17-февраля-2022-года-пройдет-форум-устойчивое-развитие-как-путь-преображения-территорий"/>С 15 по 17 февраля 2022 года пройдет Форум «Устойчивое развитие как путь преображения территорий»<text:bookmark-end text:name="с-15-по-17-февраля-2022-года-пройдет-форум-устойчивое-развитие-как-путь-преображения-территорий"/></text:h>
      <text:p text:style-name="First_20_paragraph">02.02.2022</text:p>
      <text:p text:style-name="Text_20_body">На площадке Дома на Брестской 15 - 17 февраля 2022 года пройдет Форум «Устойчивое развитие как путь преображения территорий», организованный Департаментом градостроительной политики города Москвы совместно с подведомственным ГБУ «Мосстройинформ».</text:p>
      <text:p text:style-name="Text_20_body">Форум проводится для демонстрации концептуальных решений в реорганизации промышленных территорий, создании многофункциональных пространств, благоустройстве акватории. В ходе мероприятия будут обсуждаться:</text:p>
      <text:list text:style-name="L1">
        <text:list-item>
          <text:p text:style-name="P1">проблемы поиска баланса человека и природы в новом постиндустриальном городе</text:p>
        </text:list-item>
        <text:list-item>
          <text:p text:style-name="P1">принципы регенеративной экономики в проектах редевелопмента промышленных территорий</text:p>
        </text:list-item>
        <text:list-item>
          <text:p text:style-name="P1">реабилитация промышленных территорий как механизм устойчивого развития городского пространства</text:p>
        </text:list-item>
        <text:list-item>
          <text:p text:style-name="P1">развитие промышленных зон для строительства жилья и для сохранения производственных объектов</text:p>
        </text:list-item>
        <text:list-item>
          <text:p text:style-name="P1">организация городского мультипространства.</text:p>
        </text:list-item>
      </text:list>
      <text:p text:style-name="First_20_paragraph">В мероприятии примут участие представители государственных структур, рейтинговые девелоперы, ведущие архитекторы, проектировщики, инвесторы, а также представители СМИ.</text:p>
      <text:p text:style-name="Text_20_body">До встречи на Форуме!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0593298.html" office:name=""><text:span text:style-name="Definition">http://hamovniki.mos.ru/administrative-authority-shall-inform/detail/1059329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05:33:54Z</meta:creation-date>
    <dc:date>2023-05-20T05:33:54Z</dc:date>
  </office:meta>
</office:document-meta>
</file>