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1.05.2022-будут-проводиться-кадастровые-работы-по-постановке-на-государственный-кадастровый-учет-земельного-участка-мкд-по-адресу-земледельческий-пер.-д.12"/>С 11.05.2022 будут проводиться кадастровые работы по постановке на государственный кадастровый учет земельного участка МКД по адресу: Земледельческий пер., д.12<text:bookmark-end text:name="с-11.05.2022-будут-проводиться-кадастровые-работы-по-постановке-на-государственный-кадастровый-учет-земельного-участка-мкд-по-адресу-земледельческий-пер.-д.12"/></text:h>
      <text:p text:style-name="First_20_paragraph">25.02.2022</text:p>
      <text:p text:style-name="Text_20_body">В соответствии с Федеральным законом от 29.12.2004 № 189-ФЗ «О введении в действие Жилищного кодекса Российской Федерации», с учетом изменений, внесенных Федеральным законом от 02.08.2019 № 267-ФЗ «О внесении изменений в отдельные законодательные акты Российской Федерации» Департаментом городского имущества города Москвы принято решение о проведении кадастровых работ по постановке на государственный кадастровый учет земельного участка многоквартирного жилого дома по адресу: <text:span text:style-name="T1">г. Москва, Земледельческий пер., д.12</text:span>, в соответствии с проектом межевания территории квартала, утвержденным распоряжением Департамента от 26.09.2017 № 31589 (на плане межевания № 3) площадью 0,105 га за счет средств бюджета города Москвы.</text:p>
      <text:p text:style-name="Text_20_body">Кадастровые работы будут проводиться с 11.05.2022. Срок проведения работ - 85 рабочих дней.</text:p>
      <text:p text:style-name="Text_20_body">В случае принятия органом регистрации прав решения о приостановлении осуществления государственного кадастрового учета образуемого земельного участка, срок проведения кадастровых работ может быть продлен в целях устранения причин, препятствующих осуществлению государственного кадастрового учета.</text:p>
      <text:p text:style-name="Text_20_body"><text:line-break/></text:p>
      <text:p text:style-name="Text_20_body">Адрес страницы: <text:a xlink:type="simple" xlink:href="http://hamovniki.mos.ru/administrative-authority-shall-inform/detail/10645399.html" office:name=""><text:span text:style-name="Definition">http://hamovniki.mos.ru/administrative-authority-shall-inform/detail/1064539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3T19:26:30Z</meta:creation-date>
    <dc:date>2024-04-03T19:26:30Z</dc:date>
  </office:meta>
</office:document-meta>
</file>