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узнать-какие-льготы-в-г.-москве-предоставляются-при-уплате-имущественных-налогов-физических-лиц"/>Как узнать, какие льготы в г. Москве предоставляются при уплате имущественных налогов физических лиц<text:bookmark-end text:name="как-узнать-какие-льготы-в-г.-москве-предоставляются-при-уплате-имущественных-налогов-физических-лиц"/></text:h>
      <text:p text:style-name="First_20_paragraph">01.03.2022</text:p>
      <text:p text:style-name="Text_20_body"><text:span text:style-name="T1">Уважаемые налогоплательщики!</text:span></text:p>
      <text:p text:style-name="Text_20_body">Форма заявления о предоставлении налоговой льготы, порядок ее заполнения, формат представления такого заявления в электронной форме утверждены приказом ФНС России от 14.11.2017 № ММВ-7-21/897@.</text:p>
      <text:p text:style-name="Text_20_body">К заявлению налогоплательщики вправе представить документы, подтверждающие право на льготу (либо указать реквизиты документов в заявлении)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0652553.html" office:name=""><text:span text:style-name="Definition">http://hamovniki.mos.ru/administrative-authority-shall-inform/detail/1065255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9T11:11:28Z</meta:creation-date>
    <dc:date>2025-06-09T11:11:28Z</dc:date>
  </office:meta>
</office:document-meta>
</file>