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категории-налогоплательщиков-в-отношении-которых-установлены-налоговые-льготы-налоговые-вычеты-по-имущественным-налогам-физических-лиц"/>Основные категории налогоплательщиков, в отношении которых установлены налоговые льготы (налоговые вычеты) по имущественным налогам физических лиц<text:bookmark-end text:name="основные-категории-налогоплательщиков-в-отношении-которых-установлены-налоговые-льготы-налоговые-вычеты-по-имущественным-налогам-физических-лиц"/></text:h>
      <text:p text:style-name="First_20_paragraph">01.03.2022</text:p>
      <text:p text:style-name="Text_20_body"><text:span text:style-name="T1">По земельному налогу и</text:span></text:p>
      <text:p text:style-name="Text_20_body"><text:span text:style-name="T1">налогу на имущество физических лиц</text:span></text:p>
      <text:p text:style-name="Text_20_body"><text:span text:style-name="T2">(льгота представляется в отношении 1 объекта каждого вида, определенного Налоговым кодексом Российской Федерации):</text:span></text:p>
      <text:p text:style-name="Text_20_body">- инвалиды 1-2 групп;</text:p>
      <text:p text:style-name="Text_20_body">- пенсионеры (в том числе по инвалидности);</text:p>
      <text:p text:style-name="Text_20_body">- предпенсионеры;</text:p>
      <text:p text:style-name="Text_20_body">- лица, имеющие трех и более несовершеннолетних детей;</text:p>
      <text:p text:style-name="Text_20_body">- ветераны боевых действий.</text:p>
      <text:p text:style-name="Text_20_body"><text:span text:style-name="T1">По транспортному налогу</text:span></text:p>
      <text:p text:style-name="Text_20_body"><text:span text:style-name="T2">(за 1 транспортное средство,</text:span></text:p>
      <text:p text:style-name="Text_20_body"><text:span text:style-name="T2">зарегистрированное на граждан указанных категорий):</text:span></text:p>
      <text:p text:style-name="Text_20_body">- инвалиды 1-2 групп;</text:p>
      <text:p text:style-name="Text_20_body">- ветераны боевых действий;</text:p>
      <text:p text:style-name="Text_20_body">-один из родителей (усыновителей), опекун, попечитель ребенка-инвалида;</text:p>
      <text:p text:style-name="Text_20_body">- один из родителей (усыновителей) в многодетной семье.</text:p>
      <text:p text:style-name="Text_20_body"><text:line-break/></text:p>
      <text:p text:style-name="Text_20_body">Адрес страницы: <text:a xlink:type="simple" xlink:href="http://hamovniki.mos.ru/administrative-authority-shall-inform/detail/10652558.html" office:name=""><text:span text:style-name="Definition">http://hamovniki.mos.ru/administrative-authority-shall-inform/detail/1065255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8:52:49Z</meta:creation-date>
    <dc:date>2023-10-05T18:52:49Z</dc:date>
  </office:meta>
</office:document-meta>
</file>