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7-мая---31-мая-2022-года-в-гбу-мосстройинформ-пройдет-ежегодная-фотовыставка-объективно-о-москве"/>С 17 мая - 31 мая 2022 года в ГБУ «Мосстройинформ» пройдет ежегодная фотовыставка «ОБЪЕКТИВно о Москве»<text:bookmark-end text:name="с-17-мая---31-мая-2022-года-в-гбу-мосстройинформ-пройдет-ежегодная-фотовыставка-объективно-о-москве"/></text:h>
      <text:p text:style-name="First_20_paragraph">05.03.2022</text:p>
      <text:p text:style-name="Text_20_body">Фотовыставка «ОБЪЕКТИВно о Москве» пройдет в «Доме на Брестской» в мае текущего года с 17 по 31 мая. Здесь традиционно будут представлены лучшие снимки о Москве. Как рассказал руководитель Департамента градостроительной политики города Москвы Сергей Лёвкин, прием заявок уже открыт и продлится до 1 апреля включительно. «Принимаются фотографии, сделанные после 1 января 2021 года. В этом году определены пять номинаций: Геометрия города, В гармонии с природой, В ритме города, Черно-белое искусство, Сохраняя историю», - уточнил Лёвкин. По словам руководителя Департамента, для фотоэкспозиции в «Доме на Брестской» компетентное жюри отберет лучшие снимки. В состав жюри войдут не только профессиональные фотографы, преподаватели профильных учреждений, эксперты из других сфер искусства, но и победители прошлогоднего конкурса. Целью фотовыставки является создание целостной картины происходящих градостроительных преобразований в столице, а также показать, как эти перемены меняют качество жизни москвичей через призму фотообъектива. Подробнее о фотовыставке можно узнать, перейдя по ссылке: <text:a xlink:type="simple" xlink:href="https://stroimprosto-msk.ru/events/fotovystavka-obektivno-o-moskve-2022/" office:name=""><text:span text:style-name="Definition">https://stroimprosto-msk.ru/events/fotovystavka-obektivno-o-moskve-2022/</text:span></text:a></text:p>
      <text:p text:style-name="Text_20_body"><text:line-break/></text:p>
      <text:p text:style-name="Text_20_body">Адрес страницы: <text:a xlink:type="simple" xlink:href="http://hamovniki.mos.ru/administrative-authority-shall-inform/detail/10664267.html" office:name=""><text:span text:style-name="Definition">http://hamovniki.mos.ru/administrative-authority-shall-inform/detail/1066426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7T04:08:15Z</meta:creation-date>
    <dc:date>2025-06-07T04:08:15Z</dc:date>
  </office:meta>
</office:document-meta>
</file>