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йдет-вебинар-на-тему-порядок-администрирования-имущественных-налогов-физических-лиц"/>28.03.2022 пройдет вебинар на тему: "Порядок администрирования имущественных налогов физических лиц"<text:bookmark-end text:name="пройдет-вебинар-на-тему-порядок-администрирования-имущественных-налогов-физических-лиц"/></text:h>
      <text:p text:style-name="First_20_paragraph">22.03.2022</text:p>
      <text:p text:style-name="Text_20_body"><text:line-break/></text:p>
      <text:p text:style-name="Text_20_body">Адрес страницы: <text:a xlink:type="simple" xlink:href="http://hamovniki.mos.ru/administrative-authority-shall-inform/detail/10696899.html" office:name=""><text:span text:style-name="Definition">http://hamovniki.mos.ru/administrative-authority-shall-inform/detail/1069689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7T06:45:09Z</meta:creation-date>
    <dc:date>2025-06-07T06:45:09Z</dc:date>
  </office:meta>
</office:document-meta>
</file>