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предоставления-льгот-по-налогу-на-имущество-физических-лиц-индивидуальным-предпринимателям"/>Порядок предоставления льгот по налогу на имущество физических лиц индивидуальным предпринимателям<text:bookmark-end text:name="порядок-предоставления-льгот-по-налогу-на-имущество-физических-лиц-индивидуальным-предпринимателям"/></text:h>
      <text:p text:style-name="First_20_paragraph">22.03.2022</text:p>
      <text:p text:style-name="Text_20_body">Применение индивидуальными предпринимателями упрощенной или патентной системы налогообложения предусматривает их освобождение от обязанности по уплате налога на имущество физических лиц в отношении имущества, используемого для предпринимательской деятельности, за исключением объектов налогообложения налогом на имущество физических лиц, включенных в перечень, определяемый в соответствии с пунктом 7 статьи 378.2 Налогового кодекса Российской Федерации (далее – Кодекс) с учетом особенностей, предусмотренных абзацем вторым пункта 10 статьи 378.2 Кодекса.<text:line-break/>Освобождение от уплаты налога на имущество физических лиц для индивидуальных предпринимателей, применяющих специальные налоговые режимы, является налоговой льготой (письмо Минфина России от 26.04.2018                № 03-05-06-01/28324).<text:line-break/>В соответствии с положениями статьи 407 Кодекса физические лица, имеющие право на налоговые льготы, установленные законодательством о налогах и сборах, представляют в налоговый орган по своему выбору заявление о предоставлении налоговой льготы, а также вправе представить документы, подтверждающие право налогоплательщика на налоговую льготу.<text:line-break/>С учетом изложенного, предприниматели, применяющие специальные налоговые режимы, для использования права на льготу по налогу на имущество физических лиц, представляют заявление о предоставлении налоговой льготы, оформленное в установленном порядке.<text:line-break/>Форма заявления о предоставлении налоговой льготы, порядок ее заполнения, формат представления такого заявления в электронной форме утверждены приказом ФНС России от 14.11.2017 № ММВ-7-21/897@.<text:line-break/>К заявлению налогоплательщики вправе представить документы, подтверждающие право на льготу.<text:line-break/>Обратиться с заявлением о предоставлении льготы по имущественным налогам физических лиц можно в любой налоговый орган, многофункциональный центр предоставления государственных услуг г. Москвы, а также через сервис «Личный кабинет налогоплательщика для физических лиц».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697019.html" office:name=""><text:span text:style-name="Definition">http://hamovniki.mos.ru/administrative-authority-shall-inform/detail/1069701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12:20:32Z</meta:creation-date>
    <dc:date>2023-10-09T12:20:32Z</dc:date>
  </office:meta>
</office:document-meta>
</file>