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style:text-underline-color="font-color" style:text-underline-style="solid" style:text-underline-width="auto"/>
    </style:style>
    <style:style style:name="T4" style:family="text">
      <style:text-properties fo:font-style="italic" style:font-style-asian="italic" style:font-style-complex="italic"/>
    </style:style>
    <style:style style:name="T5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на-апрель---июнь-2022-года"/>График проведения обучающих семинаров по предоставлению в электронном виде государственных услуг в сфере строительства на апрель - июнь 2022 года<text:bookmark-end text:name="график-проведения-обучающих-семинаров-по-предоставлению-в-электронном-виде-государственных-услуг-в-сфере-строительства-на-апрель---июнь-2022-года"/></text:h>
      <text:p text:style-name="First_20_paragraph">30.03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<text:span text:style-name="T1">№ п/п</text:span></text:p>
          </table:table-cell>
          <table:table-cell table:style-name="TableRowCell" office:value-type="string" table:number-rows-spanned="2">
            <text:p text:style-name="Table_20_Contents"><text:span text:style-name="T1">Наименование государственной услуги</text:span></text:p>
          </table:table-cell>
          <table:table-cell table:style-name="TableRowCell" office:value-type="string" table:number-columns-spanned="3">
            <text:p text:style-name="Table_20_Contents"><text:span text:style-name="T1">Дата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Место проведения</text:span></text:p>
          </table:table-cell>
          <table:table-cell table:style-name="TableRowCell" office:value-type="string" table:number-rows-spanned="2">
            <text:p text:style-name="Table_20_Contents"><text:span text:style-name="T1">Ответственный за организацию, контактная информац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Апрель</text:span></text:p>
          </table:table-cell>
          <table:table-cell table:style-name="TableRowCell" office:value-type="string">
            <text:p text:style-name="Table_20_Contents"><text:span text:style-name="T1">Май</text:span></text:p>
          </table:table-cell>
          <table:table-cell table:style-name="TableRowCell" office:value-type="string">
            <text:p text:style-name="Table_20_Contents"><text:span text:style-name="T1">Июнь</text:span></text:p>
          </table:table-cell>
        </table:table-row>
        <table:table-row>
          <table:table-cell table:style-name="TableRowCell" office:value-type="string" table:number-rows-spanned="2">
            <text:p text:style-name="Table_20_Contents">1</text:p>
          </table:table-cell>
          <table:table-cell table:style-name="TableRowCell" office:value-type="string">
            <text:p text:style-name="Table_20_Contents">1) Направление и рассмотрение предложений о внесении изменений в правила землепользования и застройки города Москвы.</text:p>
            <text:p text:style-name="Table_20_Contents">2) Подготовка и выдача градостроительных планов земельных участков в городе Москве.</text:p>
            <text:p text:style-name="Table_20_Contents">3) Оформление свидетельства об утверждении архитектурно-градостроительного решения объекта капитального строительства" в городе Москве.</text:p>
            <text:p text:style-name="Table_20_Contents">4) Оформление паспорта колористического решения фасадов зданий, строений, сооружений в городе Москве.</text:p>
            <text:p text:style-name="Table_20_Contents">5) Согласование дизайн-проекта размещения вывески.</text:p>
            <text:p text:style-name="Table_20_Contents">6) Предоставление сведений, содержащихся в интегрированной автоматизированной информационной системе обеспечения градостроительной деятельности города Москвы.</text:p>
            <text:p text:style-name="Table_20_Contents">7) Приемка материалов и результатов инженерных изысканий для размещения в интегрированной автоматизированной информационной системе обеспечения градостроительной деятельности города Москвы.</text:p>
          </table:table-cell>
          <table:table-cell table:style-name="TableRowCell" office:value-type="string">
            <text:p text:style-name="Table_20_Contents"><text:span text:style-name="T1">11.04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16.05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06.06.2022</text:span></text:p>
            <text:p text:style-name="Table_20_Contents"><text:span text:style-name="T1">15:00</text:span></text:p>
          </table:table-cell>
          <table:table-cell table:style-name="TableRowCell" office:value-type="string" table:number-rows-spanned="2">
            <text:p text:style-name="Table_20_Contents"><text:span text:style-name="T1">Комитет по архитектуре и градостроительству города Москвы</text:span></text:p>
            <text:p text:style-name="Table_20_Contents"><text:line-break/></text:p>
            <text:p text:style-name="Table_20_Contents"> Онлайн семинар</text:p>
          </table:table-cell>
          <table:table-cell table:style-name="TableRowCell" office:value-type="string" table:number-rows-spanned="2">
            <text:p text:style-name="Table_20_Contents"><text:line-break/></text:p>
            <text:p text:style-name="Table_20_Contents">Руководитель</text:p>
            <text:p text:style-name="Table_20_Contents">Конюхова Юлия Сергеевна,</text:p>
            <text:p text:style-name="Table_20_Contents"><text:line-break/></text:p>
            <text:p text:style-name="Table_20_Contents">Фурсов Сергей Александрович,</text:p>
            <text:p text:style-name="Table_20_Contents"><text:line-break/></text:p>
            <text:p text:style-name="Table_20_Contents">Запись по эл. почте:</text:p>
            <text:p text:style-name="Table_20_Contents"><text:span text:style-name="T2">FursovSA1@mos.ru</text:span></text:p>
          </table:table-cell>
        </table:table-row>
        <table:table-row>
          <table:table-cell table:style-name="TableRowCell" office:value-type="string">
            <text:p text:style-name="Table_20_Contents">1) Приемка исполнительной документации для ведения Сводного плана подземных коммуникаций и сооружений в городе Москве.</text:p>
            <text:p text:style-name="Table_20_Contents">2) Предоставление информации из Сводного плана подземных коммуникаций и сооружений в городе Москве.</text:p>
            <text:p text:style-name="Table_20_Contents">3) Предоставление технического заключения о соответствии проектной документации Сводному плану подземных коммуникаций и сооружений в городе Москве.</text:p>
            <text:p text:style-name="Table_20_Contents">4) Запись на проведение контрольно-геодезической съемки.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25.04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30.05.2022</text:span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20.06.2022</text:span></text:p>
            <text:p text:style-name="Table_20_Contents"><text:span text:style-name="T1">15:00</text:span>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1) Выдача разрешения на строительство.</text:p>
            <text:p text:style-name="Table_20_Contents">2) Выдача разрешения на ввод объекта в эксплуатацию.</text:p>
            <text:p text:style-name="Table_20_Contents"><text:line-break/></text:p>
            <text:p text:style-name="Table_20_Contents">3) Выдача заключения о соответствии построенного, реконструированного объекта капитального строительства требованиям технических регламентов и проектной документации.</text:p>
          </table:table-cell>
          <table:table-cell table:style-name="TableRowCell" office:value-type="string">
            <text:p text:style-name="Table_20_Contents"><text:span text:style-name="T1">12.04.2022</text:span></text:p>
            <text:p text:style-name="Table_20_Contents"><text:span text:style-name="T1"> </text:span><text:span text:style-name="T1">11:00</text:span></text:p>
            <text:p text:style-name="Table_20_Contents"><text:line-break/></text:p>
            <text:p text:style-name="Table_20_Contents"><text:span text:style-name="T1">26.04.2022</text:span></text:p>
            <text:p text:style-name="Table_20_Contents"><text:span text:style-name="T1"> </text:span><text:span text:style-name="T1">11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24.05.2022</text:span><text:span text:style-name="T1"> </text:span></text:p>
            <text:p text:style-name="Table_20_Contents"><text:span text:style-name="T1">11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14.06.2022</text:span></text:p>
            <text:p text:style-name="Table_20_Contents"><text:span text:style-name="T1"> </text:span><text:span text:style-name="T1">11:00</text:span></text:p>
            <text:p text:style-name="Table_20_Contents"><text:line-break/></text:p>
            <text:p text:style-name="Table_20_Contents"><text:span text:style-name="T1">28.06.2022</text:span></text:p>
            <text:p text:style-name="Table_20_Contents"><text:span text:style-name="T1"> </text:span><text:span text:style-name="T1">11:00</text:span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ГБУ «ЦЭИИС»</text:span> </text:p>
            <text:p text:style-name="Table_20_Contents"><text:line-break/></text:p>
            <text:p text:style-name="Table_20_Contents">Онлайн семинар</text:p>
          </table:table-cell>
          <table:table-cell table:style-name="TableRowCell" office:value-type="string">
            <text:p text:style-name="Table_20_Contents"><text:line-break/></text:p>
            <text:p text:style-name="Table_20_Contents">А.Б. Пирогов,<text:line-break/>Д.А. Арбузов</text:p>
            <text:p text:style-name="Table_20_Contents">Д.Ф. Капаклы</text:p>
            <text:p text:style-name="Table_20_Contents">Д.А. Денисов</text:p>
            <text:p text:style-name="Table_20_Contents"><text:line-break/></text:p>
            <text:p text:style-name="Table_20_Contents">Заявки на участие направлять на электронную почту: </text:p>
            <text:p text:style-name="Table_20_Contents"><text:a xlink:type="simple" xlink:href="mailto:DmitrenkoPI@str.mos.ru" office:name=""><text:span text:style-name="Definition"><text:span text:style-name="T2">D</text:span><text:span text:style-name="T2">mitrenkoPI@str.mos.ru</text:span></text:span></text:a></text:p>
            <text:p text:style-name="Table_20_Contents">Дмитренко Петр Иванович</text:p>
            <text:p text:style-name="Table_20_Contents">/начальник учебного центра/ </text:p>
            <text:p text:style-name="Table_20_Contents">+7 (965) 342-15-05 </text:p>
            <text:p text:style-name="Table_20_Contents">+7 (915) 113-67-46</text:p>
            <text:p text:style-name="Table_20_Contents"><text:line-break/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Оформление ордеров (разрешений) на проведение земляных работ, установку временных ограждений и размещение временных объектов в городе Москве</text:p>
          </table:table-cell>
          <table:table-cell table:style-name="TableRowCell" office:value-type="string">
            <text:p text:style-name="Table_20_Contents"><text:span text:style-name="T1">07.04.2022</text:span><text:span text:style-name="T1"> </text:span></text:p>
            <text:p text:style-name="Table_20_Contents"><text:span text:style-name="T1">21.04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05.05.2022 19.05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02.06.2022 16.06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Объединение административно-технических инспекций города Москвы</text:span></text:p>
            <text:p text:style-name="Table_20_Contents"><text:line-break/></text:p>
            <text:p text:style-name="Table_20_Contents">Онлайн-семинар</text:p>
          </table:table-cell>
          <table:table-cell table:style-name="TableRowCell" office:value-type="string">
            <text:p text:style-name="Table_20_Contents"><text:line-break/></text:p>
            <text:p text:style-name="Table_20_Contents">Техническая инспекция</text:p>
            <text:p text:style-name="Table_20_Contents">Лобанов Сергей Дмитриевич</text:p>
            <text:p text:style-name="Table_20_Contents">8 (495) 690-77-00,</text:p>
            <text:p text:style-name="Table_20_Contents">доб. 95706</text:p>
            <text:p text:style-name="Table_20_Contents"><text:line-break/></text:p>
            <text:p text:style-name="Table_20_Contents">Кошелева<text:line-break/>Алиса Андреевна </text:p>
            <text:p text:style-name="Table_20_Contents">8 (495) 690-77-00,</text:p>
            <text:p text:style-name="Table_20_Contents">доб. 95708</text:p>
            <text:p text:style-name="Table_20_Contents"><text:line-break/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<text:line-break/></text:p>
            <text:p text:style-name="Table_20_Contents">1) Государственная экспертиза проектной документации и (или) результатов инженерных изысканий.</text:p>
            <text:p text:style-name="Table_20_Contents">2) Согласование специальных технических условий для подготовки проектной документации объектов капитального строительства, включая объекты метрополитена, при строительстве, реконструкции которых государственный строительный надзор осуществляется органом исполнительной власти города Москвы.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27.04.2022</text:span></text:p>
          </table:table-cell>
          <table:table-cell table:style-name="TableRowCell" office:value-type="string">
            <text:p text:style-name="Table_20_Contents"><text:span text:style-name="T1">25.05.2022</text:span></text:p>
          </table:table-cell>
          <table:table-cell table:style-name="TableRowCell" office:value-type="string">
            <text:p text:style-name="Table_20_Contents"><text:span text:style-name="T1">22.06.2022</text:span></text:p>
          </table:table-cell>
          <table:table-cell table:style-name="TableRowCell" office:value-type="string">
            <text:p text:style-name="Table_20_Contents"><text:span text:style-name="T1">Комитет города Москвы по ценовой политике в строительстве и государственной экспертизе проектов</text:span></text:p>
            <text:p text:style-name="Table_20_Contents"><text:line-break/></text:p>
            <text:p text:style-name="Table_20_Contents">Онлайн семинар</text:p>
            <text:p text:style-name="Table_20_Contents"><text:span text:style-name="T1">с 10:00 до 12:00</text:span></text:p>
          </table:table-cell>
          <table:table-cell table:style-name="TableRowCell" office:value-type="string">
            <text:p text:style-name="Table_20_Contents">Ведущий специалист учебного центра</text:p>
            <text:p text:style-name="Table_20_Contents"><text:line-break/></text:p>
            <text:p text:style-name="Table_20_Contents">Аносов Александр Вячеславович</text:p>
            <text:p text:style-name="Table_20_Contents">8 (495) 620-20-00</text:p>
            <text:p text:style-name="Table_20_Contents">доб. 55901</text:p>
            <text:p text:style-name="Table_20_Contents"><text:line-break/></text:p>
            <text:p text:style-name="Table_20_Contents">адрес эл. почты:</text:p>
            <text:p text:style-name="Table_20_Contents"><text:span text:style-name="T1">seminar@mge.mos.ru</text:span></text:p>
          </table:table-cell>
        </table:table-row>
        <table:table-row>
          <table:table-cell table:style-name="TableRowCell" office:value-type="string" table:number-rows-spanned="2">
            <text:p text:style-name="Table_20_Contents">5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Подача ежеквартальной отчетности застройщика в электронном виде.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19.04.2022</text:span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span text:style-name="T1">24.05.2022</text:span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span text:style-name="T1">21.06.2022</text:span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 table:number-rows-spanned="2">
            <text:p text:style-name="Table_20_Contents"><text:line-break/></text:p>
            <text:p text:style-name="Table_20_Contents"><text:line-break/></text:p>
            <text:p text:style-name="Table_20_Contents"><text:span text:style-name="T1">Комитет города Москвы по обеспечению реализации инвестиционных проектов в строительстве и контролю в области долевого строительства</text:span></text:p>
            <text:p text:style-name="Table_20_Contents"><text:line-break/></text:p>
            <text:p text:style-name="Table_20_Contents">г. Москва,<text:line-break/>ул. Воздвиженка, д. 8/1, стр. 1,<text:line-break/>эт.3, каб.320</text:p>
            <text:p text:style-name="Table_20_Contents">либо </text:p>
            <text:p text:style-name="Table_20_Contents">видеоконференция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Советник отдела финансового контроля и анализа </text:p>
            <text:p text:style-name="Table_20_Contents"><text:line-break/></text:p>
            <text:p text:style-name="Table_20_Contents">Штолым Алёна Игоревна</text:p>
            <text:p text:style-name="Table_20_Contents">8 495 620-20-00<text:line-break/>доб. 69662</text:p>
            <text:p text:style-name="Table_20_Contents"><text:line-break/></text:p>
            <text:p text:style-name="Table_20_Contents">Заявки для участия направлять на эл. почту:</text:p>
            <text:p text:style-name="Table_20_Contents"><text:a xlink:type="simple" xlink:href="mailto:ShtolymAI@mos.ru" office:name=""><text:span text:style-name="Definition"><text:span text:style-name="T3">ShtolymAI@mos.ru</text:span></text:span></text:a></text:p>
            <text:p text:style-name="Table_20_Contents"><text:span text:style-name="T1">с темой письма</text:span></text:p>
            <text:p text:style-name="Table_20_Contents"><text:span text:style-name="T1">«Заявка на участие в семинаре-Отчетность»</text:span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Внесение изменений в 214-ФЗ,</text:p>
            <text:p text:style-name="Table_20_Contents">Индивидуальные жилые дома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26.04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  <text:p text:style-name="Table_20_Contents"><text:line-break/></text:p>
          </table:table-cell>
          <table:table-cell table:style-name="TableRowCell" office:value-type="string">
            <text:p text:style-name="Table_20_Contents"><text:span text:style-name="T1">31.05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span text:style-name="T1">28.06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span text:style-name="T1">16:00</text:span></text:p>
            <text:p text:style-name="Table_20_Contents">(2 семинара)</text:p>
          </table:table-cell>
          <table:table-cell table:style-name="TableRowCell" office:value-type="string">
            <text:p text:style-name="Table_20_Contents"><text:line-break/></text:p>
            <text:p text:style-name="Table_20_Contents">Заявки для участия направлять на эл. почту:</text:p>
            <text:p text:style-name="Table_20_Contents"><text:a xlink:type="simple" xlink:href="mailto:ShtolymAI@mos.ru" office:name=""><text:span text:style-name="Definition"><text:span text:style-name="T3">ShtolymAI@mos.ru</text:span></text:span></text:a></text:p>
            <text:p text:style-name="Table_20_Contents"><text:span text:style-name="T1">с темой письма</text:span></text:p>
            <text:p text:style-name="Table_20_Contents"><text:span text:style-name="T1">«Заявка на участие в семинаре-ИЖС»</text:span></text:p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6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Получение услуг ресурсоснабжающих организаций по подключению к сетям инженерно-технического обеспечения через Официальный портал Мэра и Правительства Москвы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-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-</text:p>
          </table:table-cell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span text:style-name="T1">23.06.2022</text:span></text:p>
            <text:p text:style-name="Table_20_Contents"><text:line-break/></text:p>
            <text:p text:style-name="Table_20_Contents"><text:span text:style-name="T1">11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Очно по адресу:</text:p>
            <text:p text:style-name="Table_20_Contents">ул. 2-я Брестская, дом 6 в зале Интерактивной карты Москвы.</text:p>
            <text:p text:style-name="Table_20_Contents"><text:line-break/></text:p>
            <text:p text:style-name="Table_20_Contents">Одновременно для участников семинара будет обеспечена возможность подключения<text:line-break/>в онлайн формате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Советник Управления оптимизации и контроля процедур в град.сфере Департамента градостроительной политики г. Москвы</text:p>
            <text:p text:style-name="Table_20_Contents"><text:line-break/></text:p>
            <text:p text:style-name="Table_20_Contents">Петров </text:p>
            <text:p text:style-name="Table_20_Contents">Александр Викторович</text:p>
            <text:p text:style-name="Table_20_Contents">тел. (495) 356-34-08<text:line-break/>доб. 70519</text:p>
      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<text:line-break/></text:p>
            <text:p text:style-name="Table_20_Contents">7</text:p>
          </table:table-cell>
          <table:table-cell table:style-name="TableRowCell" office:value-type="string">
            <text:p text:style-name="Table_20_Contents">Выдача разрешения на перемещение отходов строительства, сноса зданий и сооружений, в том числе грунтов</text:p>
            <text:p text:style-name="Table_20_Contents"><text:line-break/></text:p>
            <text:p text:style-name="Table_20_Contents"><text:line-break/></text:p>
          </table:table-cell>
          <table:table-cell table:style-name="TableRowCell" office:value-type="string">
            <text:p text:style-name="Table_20_Contents">-</text:p>
          </table:table-cell>
          <table:table-cell table:style-name="TableRowCell" office:value-type="string">
            <text:p text:style-name="Table_20_Contents"><text:span text:style-name="T1">16.05.2022</text:span></text:p>
            <text:p text:style-name="Table_20_Contents"><text:line-break/></text:p>
            <text:p text:style-name="Table_20_Contents"><text:span text:style-name="T1">15:00</text:span></text:p>
            <text:p text:style-name="Table_20_Contents"><text:line-break/></text:p>
            <text:p text:style-name="Table_20_Contents"><text:span text:style-name="T1">30.05.2022</text:span><text:span text:style-name="T1"> 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span text:style-name="T1">15.06.2022</text:span></text:p>
            <text:p text:style-name="Table_20_Contents"><text:span text:style-name="T1"> </text:span></text:p>
            <text:p text:style-name="Table_20_Contents"><text:span text:style-name="T1"> </text:span><text:span text:style-name="T1">15:00</text:span></text:p>
            <text:p text:style-name="Table_20_Contents"><text:line-break/></text:p>
            <text:p text:style-name="Table_20_Contents"><text:span text:style-name="T1">30.06.2022</text:span></text:p>
            <text:p text:style-name="Table_20_Contents"><text:line-break/></text:p>
            <text:p text:style-name="Table_20_Contents"><text:span text:style-name="T1">15:00</text:span></text:p>
          </table:table-cell>
          <table:table-cell table:style-name="TableRowCell" office:value-type="string">
            <text:p text:style-name="Table_20_Contents"><text:line-break/></text:p>
            <text:p text:style-name="Table_20_Contents"><text:span text:style-name="T1">Департамента строительства</text:span><text:line-break/><text:span text:style-name="T1">г. Москвы</text:span></text:p>
            <text:p text:style-name="Table_20_Contents"><text:span text:style-name="T1">Онлайн Семинар:</text:span> <text:a xlink:type="simple" xlink:href="https://vks.ds.mos.ru/c/SEMINAR_OSS" office:name=""><text:span text:style-name="Definition"><text:span text:style-name="T3">https://vks.ds.mos.ru/c/</text:span><text:line-break/><text:span text:style-name="T3">SEMINAR_OSS</text:span></text:span></text:a></text:p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  <text:p text:style-name="Table_20_Contents">Заместитель начальника отдела по контролю за перемещением отходов </text:p>
            <text:p text:style-name="Table_20_Contents"><text:line-break/></text:p>
            <text:p text:style-name="Table_20_Contents">Кривых Анна Сергеевна</text:p>
            <text:p text:style-name="Table_20_Contents">8 (495) 287-70-20 </text:p>
            <text:p text:style-name="Table_20_Contents">доб.75819</text:p>
            <text:p text:style-name="Table_20_Contents"><text:line-break/></text:p>
            <text:p text:style-name="Table_20_Contents">Главный специалист</text:p>
            <text:p text:style-name="Table_20_Contents"><text:line-break/></text:p>
            <text:p text:style-name="Table_20_Contents">Базарова Мария Константиновна</text:p>
            <text:p text:style-name="Table_20_Contents">8 (495) 287-70-20 доб.75851</text:p>
            <text:p text:style-name="Table_20_Contents">BazarovaMK1@str.mos.ru</text:p>
            <text:p text:style-name="Table_20_Contents"><text:line-break/></text:p>
            <text:p text:style-name="Table_20_Contents"><text:line-break/></text:p>
          </table:table-cell>
        </table:table-row>
      </table:table>
      <text:p text:style-name="First_20_paragraph"><text:line-break/></text:p>
      <text:p text:style-name="Text_20_body"><text:span text:style-name="T4">Для получения консультации по справочным вопросам в сфере строительства Вы можете обратиться в</text:span> <text:span text:style-name="T5">Единый контактный центр Комплекса градостроительной политики и строительства города Москвы</text:span><text:span text:style-name="T4">.</text:span></text:p>
      <text:p text:style-name="Text_20_body"><text:span text:style-name="T4">Тел.:</text:span> <text:span text:style-name="T5">8 (499) 401-01-01</text:span></text:p>
      <text:p text:style-name="Text_20_body"><text:span text:style-name="T4">Адрес электронной почты:</text:span> <text:span text:style-name="T5">help@str.mos.ru</text:span><text:span text:style-name="T4">.</text:span></text:p>
      <text:p text:style-name="Text_20_body"><text:span text:style-name="T4">Время работы: понедельник-пятница -</text:span> <text:span text:style-name="T5">с 8:00 до 20:00.</text:span></text:p>
      <text:p text:style-name="Text_20_body"><text:line-break/></text:p>
      <text:p text:style-name="Text_20_body">Адрес страницы: <text:a xlink:type="simple" xlink:href="http://hamovniki.mos.ru/administrative-authority-shall-inform/detail/10716656.html" office:name=""><text:span text:style-name="Definition">http://hamovniki.mos.ru/administrative-authority-shall-inform/detail/1071665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10:43:52Z</meta:creation-date>
    <dc:date>2025-06-09T10:43:52Z</dc:date>
  </office:meta>
</office:document-meta>
</file>