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до-28-февраля-2023-года-физические-лица-имеют-возможность-сообщить-о-своих-счетах-и-вкладах-в-заграничных-банках."/>До 28 февраля 2023 года физические лица имеют возможность сообщить о своих счетах и вкладах в заграничных банках.<text:bookmark-end text:name="до-28-февраля-2023-года-физические-лица-имеют-возможность-сообщить-о-своих-счетах-и-вкладах-в-заграничных-банках."/></text:h>
      <text:p text:style-name="First_20_paragraph">19.04.2022</text:p>
      <text:p text:style-name="Text_20_body"><text:line-break/></text:p>
      <text:p text:style-name="Text_20_body">Адрес страницы: <text:a xlink:type="simple" xlink:href="http://hamovniki.mos.ru/administrative-authority-shall-inform/detail/10760830.html" office:name=""><text:span text:style-name="Definition">http://hamovniki.mos.ru/administrative-authority-shall-inform/detail/10760830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2-12T03:35:14Z</meta:creation-date>
    <dc:date>2024-12-12T03:35:14Z</dc:date>
  </office:meta>
</office:document-meta>
</file>