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28-апреля-2022-года-уфнс-россии-по-г.-москве-проведёт-вебинары."/>27 и 28 апреля 2022 года УФНС России по г. Москве проведёт вебинары.<text:bookmark-end text:name="и-28-апреля-2022-года-уфнс-россии-по-г.-москве-проведёт-вебинары."/></text:h>
      <text:p text:style-name="First_20_paragraph">19.04.2022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761278.html" office:name=""><text:span text:style-name="Definition">http://hamovniki.mos.ru/administrative-authority-shall-inform/detail/1076127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21:11:24Z</meta:creation-date>
    <dc:date>2023-11-09T21:11:24Z</dc:date>
  </office:meta>
</office:document-meta>
</file>