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оссийский-государственный-архив-экономики-открывает-вакансии."/>Российский государственный архив экономики открывает вакансии.<text:bookmark-end text:name="российский-государственный-архив-экономики-открывает-вакансии."/></text:h>
      <text:p text:style-name="First_20_paragraph">25.04.2022</text:p>
      <text:p text:style-name="Text_20_body"><text:span text:style-name="T1">Критерии к соискателям:</text:span> опыт редактирования, компьютерная грамотность, участие в создании научно-справочного аппарата, желательно наличие высшего гуманитарного образования. </text:p>
      <text:p text:style-name="Text_20_body"><text:span text:style-name="T1">Адрес архива:</text:span> г. Москва, ул. Б. Пироговская, д.17 (ст. м. Фрунзенская) </text:p>
      <text:p text:style-name="Text_20_body"><text:span text:style-name="T1">Тел. для справок: </text:span> 8(495)580-87-54, 8(495)580-87-56.</text:p>
      <text:p text:style-name="Text_20_body"><text:line-break/></text:p>
      <text:p text:style-name="Text_20_body"><text:line-break/></text:p>
      <text:p text:style-name="Text_20_body">Адрес страницы: <text:a xlink:type="simple" xlink:href="http://hamovniki.mos.ru/administrative-authority-shall-inform/detail/10773655.html" office:name=""><text:span text:style-name="Definition">http://hamovniki.mos.ru/administrative-authority-shall-inform/detail/10773655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9T09:18:33Z</meta:creation-date>
    <dc:date>2024-08-19T09:18:33Z</dc:date>
  </office:meta>
</office:document-meta>
</file>