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фнс-россии-4-по-г.-москве-информирует"/>ИФНС России №4 по г. Москве информирует<text:bookmark-end text:name="ифнс-россии-4-по-г.-москве-информирует"/></text:h>
      <text:p text:style-name="First_20_paragraph">01.07.2022</text:p>
      <text:p text:style-name="Text_20_body"><text:line-break/></text:p>
      <text:p text:style-name="Text_20_body">Адрес страницы: <text:a xlink:type="simple" xlink:href="http://hamovniki.mos.ru/administrative-authority-shall-inform/detail/10908088.html" office:name=""><text:span text:style-name="Definition">http://hamovniki.mos.ru/administrative-authority-shall-inform/detail/10908088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15T03:53:01Z</meta:creation-date>
    <dc:date>2024-12-15T03:53:01Z</dc:date>
  </office:meta>
</office:document-meta>
</file>