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российская-акция-10-000-шагов-к-жизни"/>Всероссийская акция "10 000 шагов к жизни"<text:bookmark-end text:name="всероссийская-акция-10-000-шагов-к-жизни"/></text:h>
      <text:p text:style-name="First_20_paragraph">01.09.2022</text:p>
      <text:p text:style-name="Text_20_body">Всероссийская акция "10 000 шагов к жизни" </text:p>
      <text:p text:style-name="Text_20_body">2 октября 2022 г. пройдет Всероссийская акция «10 000 шагов к жизни», приуроченная к Всероссийскому дню ходьбы. </text:p>
      <text:p text:style-name="Text_20_body"> Акция призвана привлечь внимание максимального количества граждан к выбору и ведению здорового образа жизни, повышению двигательной активности. </text:p>
      <text:p text:style-name="Text_20_body"> Задачи:</text:p>
      <text:p text:style-name="Text_20_body"> • Содействие в реализации Федерального проекта «Укрепление общественного здоровья»;</text:p>
      <text:p text:style-name="Text_20_body"> • Увеличение доли граждан, приверженных здоровому образу жизни; </text:p>
      <text:p text:style-name="Text_20_body"> • Увеличение доли граждан систематически занимающихся физической культурой и спортом до 70%; </text:p>
      <text:p text:style-name="Text_20_body"> • Формирование навыков и знаний, оказывающих положительное влияние на состояние здоровья и работоспособность человека. Участники: </text:p>
      <text:p text:style-name="Text_20_body"> • Граждане всех возрастов, проживающие на территории РФ, особенно молодежь и лица старшего возраста. </text:p>
      <text:p text:style-name="Text_20_body">Порядок проведения: Акция проводится в муниципальных образованиях на специальных маршрутах здоровья.</text:p>
      <text:p text:style-name="Text_20_body"> Проведение Акции осуществляется в соответствии с рекомендациями, направленными Лигой здоровья нации всем организаторам (муниципалитетам, общественным объединениям и т.д.). </text:p>
      <text:p text:style-name="Text_20_body"> Участники проходят регистрацию на официальном сайте Лиги здоровья нации www.ligazn.ru Центральная площадка - г. Москва, ВДНХ </text:p>
      <text:p text:style-name="Text_20_body"> В этом году исполняется восемь лет с момента запуска Акции на ВДНХ и она снова становится центральной площадкой её проведения.</text:p>
      <text:p text:style-name="Text_20_body"><text:line-break/></text:p>
      <text:p text:style-name="Text_20_body">Адрес страницы: <text:a xlink:type="simple" xlink:href="http://hamovniki.mos.ru/administrative-authority-shall-inform/detail/11026668.html" office:name=""><text:span text:style-name="Definition">http://hamovniki.mos.ru/administrative-authority-shall-inform/detail/1102666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18T00:25:41Z</meta:creation-date>
    <dc:date>2024-01-18T00:25:41Z</dc:date>
  </office:meta>
</office:document-meta>
</file>