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фестиваль-финансовой-грамоты"/>Фестиваль финансовой грамоты<text:bookmark-end text:name="фестиваль-финансовой-грамоты"/></text:h>
      <text:p text:style-name="First_20_paragraph">21.09.2022</text:p>
      <text:p text:style-name="Text_20_body"><text:line-break/></text:p>
      <text:p text:style-name="Text_20_body">Адрес страницы: <text:a xlink:type="simple" xlink:href="http://hamovniki.mos.ru/administrative-authority-shall-inform/detail/11058565.html" office:name=""><text:span text:style-name="Definition">http://hamovniki.mos.ru/administrative-authority-shall-inform/detail/11058565.html</text:span></text:a></text:p>
      <text:p text:style-name="Text_20_body"><text:a xlink:type="simple" xlink:href="http://hamovniki.mos.ru" office:name=""><text:span text:style-name="Definition">Управа района Хамовники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6-09T11:51:18Z</meta:creation-date>
    <dc:date>2025-06-09T11:51:18Z</dc:date>
  </office:meta>
</office:document-meta>
</file>