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на-октябрь---декабрь-2022-года"/>График проведения обучающих семинаров по предоставлению в электронном виде государственных услуг в сфере строительства на октябрь - декабрь 2022 года<text:bookmark-end text:name="график-проведения-обучающих-семинаров-по-предоставлению-в-электронном-виде-государственных-услуг-в-сфере-строительства-на-октябрь---декабрь-2022-года"/></text:h>
      <text:p text:style-name="First_20_paragraph">03.10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Октябрь</text:span></text:p>
          </table:table-cell>
          <table:table-cell table:style-name="TableRowCell" office:value-type="string">
            <text:p text:style-name="Table_20_Contents"><text:span text:style-name="T1">Ноябрь</text:span></text:p>
          </table:table-cell>
          <table:table-cell table:style-name="TableRowCell" office:value-type="string">
            <text:p text:style-name="Table_20_Contents"><text:span text:style-name="T1">Декабрь</text:span></text:p>
          </table:table-cell>
        </table:table-row>
        <table:table-row>
          <table:table-cell table:style-name="TableRowCell" office:value-type="string" table:number-rows-spanned="2">
            <text:p text:style-name="Table_20_Contents">1</text:p>
          </table:table-cell>
          <table:table-cell table:style-name="TableRowCell" office:value-type="string">
            <text:p text:style-name="Table_20_Contents">1) Направление и рассмотрение предложений о внесении изменений в правила землепользования и застройки города Москвы.</text:p>
            <text:p text:style-name="Table_20_Contents">2) Направление и рассмотрение требований об отображении в правилах землепользования и застройки города Москвы границ зон с особыми условиями использования территорий, границ территорий объектов культурного наследия.</text:p>
            <text:p text:style-name="Table_20_Contents">3) Приемка исполнительной документации для ведения Сводного плана подземных коммуникаций и сооружений в городе Москве.</text:p>
            <text:p text:style-name="Table_20_Contents">4) Предоставление информации из Сводного плана подземных коммуникаций и сооружений в городе Москве.</text:p>
            <text:p text:style-name="Table_20_Contents">5) Предоставление технического заключения о соответствии проектной документации Сводному плану подземных коммуникаций и сооружений в городе Москве.</text:p>
            <text:p text:style-name="Table_20_Contents">6) Запись на проведение контрольно-геодезической съемки.</text:p>
          </table:table-cell>
          <table:table-cell table:style-name="TableRowCell" office:value-type="string">
            <text:p text:style-name="Table_20_Contents">10.10.2022</text:p>
            <text:p text:style-name="Table_20_Contents"><text:line-break/></text:p>
            <text:p text:style-name="Table_20_Contents"> 15:00</text:p>
          </table:table-cell>
          <table:table-cell table:style-name="TableRowCell" office:value-type="string">
            <text:p text:style-name="Table_20_Contents">14.11.2022</text:p>
            <text:p text:style-name="Table_20_Contents"><text:line-break/></text:p>
            <text:p text:style-name="Table_20_Contents"> 15:00</text:p>
          </table:table-cell>
          <table:table-cell table:style-name="TableRowCell" office:value-type="string">
            <text:p text:style-name="Table_20_Contents">12.12.2022</text:p>
            <text:p text:style-name="Table_20_Contents"><text:line-break/></text:p>
            <text:p text:style-name="Table_20_Contents"> 15:00</text:p>
          </table:table-cell>
          <table:table-cell table:style-name="TableRowCell" office:value-type="string" table:number-rows-spanned="2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Комитет по архитектуре и градостроительству города Москвы</text:span></text:p>
            <text:p text:style-name="Table_20_Contents"><text:line-break/></text:p>
            <text:p text:style-name="Table_20_Contents"> Онлайн семинар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Комитет по архитектуре и градостроительству города Москвы</text:span></text:p>
            <text:p text:style-name="Table_20_Contents"><text:line-break/></text:p>
            <text:p text:style-name="Table_20_Contents">Онлайн семинар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 table:number-rows-spanned="2">
            <text:p text:style-name="Table_20_Contents"><text:line-break/></text:p>
            <text:p text:style-name="Table_20_Contents"><text:line-break/></text:p>
            <text:p text:style-name="Table_20_Contents">Руководитель</text:p>
            <text:p text:style-name="Table_20_Contents"><text:span text:style-name="T1">Конюхова Юлия Сергеевна,</text:span></text:p>
            <text:p text:style-name="Table_20_Contents"><text:line-break/></text:p>
            <text:p text:style-name="Table_20_Contents"><text:span text:style-name="T1">Фурсов Сергей Александрович,</text:span></text:p>
            <text:p text:style-name="Table_20_Contents"><text:line-break/></text:p>
            <text:p text:style-name="Table_20_Contents">Запись по эл. почте:</text:p>
            <text:p text:style-name="Table_20_Contents"><text:a xlink:type="simple" xlink:href="mailto:FursovSA1@mos.ru" office:name=""><text:span text:style-name="Definition"><text:span text:style-name="T1">FursovSA1@mos.ru</text:span></text:span></text:a>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</text:span> <text:span text:style-name="T1">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Конюхова Юлия Сергеевна,</text:span></text:p>
            <text:p text:style-name="Table_20_Contents"><text:line-break/></text:p>
            <text:p text:style-name="Table_20_Contents"><text:span text:style-name="T1">Фурсов Сергей Александрович,</text:span></text:p>
            <text:p text:style-name="Table_20_Contents"> </text:p>
            <text:p text:style-name="Table_20_Contents">Запись по эл. почте:</text:p>
            <text:p text:style-name="Table_20_Contents"><text:a xlink:type="simple" xlink:href="mailto:FursovSA1@mos.ru" office:name=""><text:span text:style-name="Definition"><text:span text:style-name="T1">FursovSA1@mos.ru</text:span></text:span></text:a>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1">с обязательным указанием адреса электронной почты,</text:span> на который накануне проведения семинара будет направлена информация для подключения к видеоконференции</text:p>
            <text:p text:style-name="Table_20_Contents"><text:line-break/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1)  Подготовка и выдача градостроительных планов земельных участков в городе Москве.</text:p>
            <text:p text:style-name="Table_20_Contents">2) Оформление свидетельства об утверждении архитектурно-градостроительного решения объекта капитального строительства в городе Москве.</text:p>
            <text:p text:style-name="Table_20_Contents">3) Оформление паспорта колористического решения фасадов зданий, строений, сооружений в городе Москве.</text:p>
            <text:p text:style-name="Table_20_Contents">4) Согласование дизайн-проекта размещения вывески.</text:p>
            <text:p text:style-name="Table_20_Contents">5) Предоставление сведений, содержащихся в интегрированной автоматизированной информационной системе обеспечения градостроительной деятельности города Москвы (предоставление государственной услуги прекращается с 01.12.2022 в связи с вступлением в силу постановления Правительства Москвы от 09.08.2022 № 1749-ПП «О Государственной информационной системе обеспечения градостроительной деятельности города Москвы, внесении изменений в правовые акты города Москвы и признании утратившими силу отдельных положений правовых актов города Москвы» .</text:p>
            <text:p text:style-name="Table_20_Contents">6) Приемка материалов и результатов инженерных изысканий для размещения в интегрированной автоматизированной информационной системе обеспечения градостроительной деятельности города Москвы.</text:p>
            <text:p text:style-name="Table_20_Contents">7) Согласование проекта изменения внешнего архитектурного решения нежилых зданий, строений, сооружений и оформление заключения о выполненных работах по изменению внешнего архитектурного решения нежилых зданий, строений, сооружений.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24.10.2022</text:p>
            <text:p text:style-name="Table_20_Contents"><text:line-break/></text:p>
            <text:p text:style-name="Table_20_Contents"> 15:00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28.11.2022</text:p>
            <text:p text:style-name="Table_20_Contents"><text:line-break/></text:p>
            <text:p text:style-name="Table_20_Contents"> 15:00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19.12.2022</text:p>
            <text:p text:style-name="Table_20_Contents"><text:line-break/></text:p>
            <text:p text:style-name="Table_20_Contents"> 15:00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<text:line-break/></text:p>
            <text:p text:style-name="Table_20_Contents">1) Выдача разрешения на строительство.</text:p>
            <text:p text:style-name="Table_20_Contents"><text:line-break/></text:p>
            <text:p text:style-name="Table_20_Contents">2) Выдача разрешения на ввод объекта в эксплуатацию.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11.10.2022</text:p>
            <text:p text:style-name="Table_20_Contents">11:00</text:p>
            <text:p text:style-name="Table_20_Contents"><text:line-break/></text:p>
            <text:p text:style-name="Table_20_Contents">25.10.2022</text:p>
            <text:p text:style-name="Table_20_Contents">11:00</text:p>
          </table:table-cell>
          <table:table-cell table:style-name="TableRowCell" office:value-type="string">
            <text:p text:style-name="Table_20_Contents">08.11.2022</text:p>
            <text:p text:style-name="Table_20_Contents">11:00</text:p>
            <text:p text:style-name="Table_20_Contents"><text:line-break/></text:p>
            <text:p text:style-name="Table_20_Contents">22.11.2022</text:p>
            <text:p text:style-name="Table_20_Contents">11:00</text:p>
          </table:table-cell>
          <table:table-cell table:style-name="TableRowCell" office:value-type="string">
            <text:p text:style-name="Table_20_Contents">13.12.2022</text:p>
            <text:p text:style-name="Table_20_Contents">11:00</text:p>
            <text:p text:style-name="Table_20_Contents"><text:line-break/></text:p>
            <text:p text:style-name="Table_20_Contents">27.12.2022</text:p>
            <text:p text:style-name="Table_20_Contents">11:00</text:p>
          </table:table-cell>
          <table:table-cell table:style-name="TableRowCell" office:value-type="string">
            <text:p text:style-name="Table_20_Contents"><text:span text:style-name="T1">ГБУ «ЦЭИИС»</text:span> </text:p>
            <text:p text:style-name="Table_20_Contents"><text:line-break/></text:p>
            <text:p text:style-name="Table_20_Contents">Онлайн семинар</text:p>
            <text:p text:style-name="Table_20_Contents"><text:line-break/></text:p>
            <text:p text:style-name="Table_20_Contents">(<text:span text:style-name="T1">Мосгосстройнадзор</text:span>)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А.Б. Пирогов</text:span><text:span text:style-name="T1"> </text:span></text:p>
            <text:p text:style-name="Table_20_Contents"><text:span text:style-name="T1">Р.Х. Садеков</text:span></text:p>
            <text:p text:style-name="Table_20_Contents"><text:span text:style-name="T1">Д.Ф. Капаклы</text:span></text:p>
            <text:p text:style-name="Table_20_Contents"><text:span text:style-name="T1">Д.А. Денисов</text:span></text:p>
            <text:p text:style-name="Table_20_Contents">Заявки на участие направлять на электронную почту: </text:p>
            <text:p text:style-name="Table_20_Contents"><text:span text:style-name="T1">DmitrenkoPI@str.mos.ru</text:span></text:p>
            <text:p text:style-name="Table_20_Contents">Дмитренко Петр Иванович</text:p>
            <text:p text:style-name="Table_20_Contents">/начальник учебного центра/ </text:p>
            <text:p text:style-name="Table_20_Contents">+7 (965) 342-15-05 </text:p>
            <text:p text:style-name="Table_20_Contents">+7 (915) 113-67-46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<text:line-break/></text:p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. </text:p>
            <text:p text:style-name="Table_20_Contents"><text:line-break/></text:p>
          </table:table-cell>
          <table:table-cell table:style-name="TableRowCell" office:value-type="string">
            <text:p text:style-name="Table_20_Contents">06.10.2022</text:p>
            <text:p text:style-name="Table_20_Contents">20.10.2022</text:p>
            <text:p text:style-name="Table_20_Contents"><text:line-break/></text:p>
            <text:p text:style-name="Table_20_Contents">15:00</text:p>
          </table:table-cell>
          <table:table-cell table:style-name="TableRowCell" office:value-type="string">
            <text:p text:style-name="Table_20_Contents">03.11.2022</text:p>
            <text:p text:style-name="Table_20_Contents">17.11.2022</text:p>
            <text:p text:style-name="Table_20_Contents"><text:line-break/></text:p>
            <text:p text:style-name="Table_20_Contents">15:00</text:p>
          </table:table-cell>
          <table:table-cell table:style-name="TableRowCell" office:value-type="string">
            <text:p text:style-name="Table_20_Contents">01.12.2022</text:p>
            <text:p text:style-name="Table_20_Contents">15.12.2022</text:p>
            <text:p text:style-name="Table_20_Contents"><text:line-break/></text:p>
            <text:p text:style-name="Table_20_Contents">15:00</text:p>
          </table:table-cell>
          <table:table-cell table:style-name="TableRowCell" office:value-type="string">
            <text:p text:style-name="Table_20_Contents"><text:span text:style-name="T1">Объединение административно-технических инспекций города Москвы</text:span></text:p>
            <text:p text:style-name="Table_20_Contents"><text:line-break/></text:p>
            <text:p text:style-name="Table_20_Contents">Онлайн-семинар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Лобанов Сергей Дмитриевич</text:span></text:p>
            <text:p text:style-name="Table_20_Contents">8 (495) 690-77-00,</text:p>
            <text:p text:style-name="Table_20_Contents">доб. 95706</text:p>
            <text:p text:style-name="Table_20_Contents"><text:span text:style-name="T1">Кошелева</text:span><text:line-break/><text:span text:style-name="T1">Алиса Андреевна</text:span><text:span text:style-name="T1"> </text:span></text:p>
            <text:p text:style-name="Table_20_Contents">8 (495) 690-77-00,</text:p>
            <text:p text:style-name="Table_20_Contents">доб. 95708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1) Государственная экспертиза проектной документации и (или) результатов инженерных изысканий.</text:p>
            <text:p text:style-name="Table_20_Contents"><text:line-break/></text:p>
            <text:p text:style-name="Table_20_Contents">2) Согласование специальных технических условий для подготовки проектной документации объектов капитального строительства, включая объекты метрополитена, при строительстве, реконструкции которых государственный строительный надзор осуществляется органом исполнительной власти города Москвы.</text:p>
            <text:p text:style-name="Table_20_Contents"><text:line-break/></text:p>
          </table:table-cell>
          <table:table-cell table:style-name="TableRowCell" office:value-type="string">
            <text:p text:style-name="Table_20_Contents">19.10.2022</text:p>
            <text:p text:style-name="Table_20_Contents"><text:line-break/></text:p>
            <text:p text:style-name="Table_20_Contents">с 10:00 до 12:00</text:p>
          </table:table-cell>
          <table:table-cell table:style-name="TableRowCell" office:value-type="string">
            <text:p text:style-name="Table_20_Contents">16.11.2022</text:p>
            <text:p text:style-name="Table_20_Contents"><text:line-break/></text:p>
            <text:p text:style-name="Table_20_Contents">с 10:00 до 12:00</text:p>
          </table:table-cell>
          <table:table-cell table:style-name="TableRowCell" office:value-type="string">
            <text:p text:style-name="Table_20_Contents">14.12.2022</text:p>
            <text:p text:style-name="Table_20_Contents"><text:line-break/></text:p>
            <text:p text:style-name="Table_20_Contents">с 10:00 до 12:00</text:p>
          </table:table-cell>
          <table:table-cell table:style-name="TableRowCell" office:value-type="string">
            <text:p text:style-name="Table_20_Contents"><text:span text:style-name="T1">Комитет города Москвы по ценовой политике в строительстве и государственной экспертизе проектов</text:span></text:p>
            <text:p text:style-name="Table_20_Contents"><text:line-break/></text:p>
            <text:p text:style-name="Table_20_Contents">Онлайн семинар</text:p>
            <text:p text:style-name="Table_20_Contents"><text:line-break/></text:p>
          </table:table-cell>
          <table:table-cell table:style-name="TableRowCell" office:value-type="string">
            <text:p text:style-name="Table_20_Contents">Запись на семинары:</text:p>
            <text:p text:style-name="Table_20_Contents"><text:line-break/></text:p>
            <text:p text:style-name="Table_20_Contents"><text:span text:style-name="T1">Аносов Александр Вячеславович</text:span></text:p>
            <text:p text:style-name="Table_20_Contents">8 (495) 620-20-00</text:p>
            <text:p text:style-name="Table_20_Contents">доб. 55901</text:p>
            <text:p text:style-name="Table_20_Contents"><text:line-break/></text:p>
            <text:p text:style-name="Table_20_Contents">адрес эл. почты:</text:p>
            <text:p text:style-name="Table_20_Contents"><text:span text:style-name="T1">seminar@mge.mos.ru</text:span></text:p>
          </table:table-cell>
        </table:table-row>
        <table:table-row>
          <table:table-cell table:style-name="TableRowCell" office:value-type="string" table:number-rows-spanned="3">
            <text:p text:style-name="Table_20_Contents">5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1) Подача ежеквартальной отчетности застройщика в электронном виде.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18.10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22.11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13.12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 table:number-rows-spanned="3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Комитет города Москвы по обеспечению реализации инвестиционных проектов в строительстве и контролю в области долевого строительства</text:span></text:p>
            <text:p text:style-name="Table_20_Contents"><text:line-break/></text:p>
            <text:p text:style-name="Table_20_Contents"><text:span text:style-name="T1">(Москомстройинвест)</text:span></text:p>
            <text:p text:style-name="Table_20_Contents"><text:line-break/></text:p>
            <text:p text:style-name="Table_20_Contents"><text:line-break/></text:p>
            <text:p text:style-name="Table_20_Contents">Видеоконференция</text:p>
          </table:table-cell>
          <table:table-cell table:style-name="TableRowCell" office:value-type="string">
            <text:p text:style-name="Table_20_Contents"><text:line-break/></text:p>
            <text:p text:style-name="Table_20_Contents">Советник отдела финансового контроля и анализа </text:p>
            <text:p text:style-name="Table_20_Contents"><text:line-break/></text:p>
            <text:p text:style-name="Table_20_Contents"><text:span text:style-name="T1">Штолым Алёна Игоревна</text:span></text:p>
            <text:p text:style-name="Table_20_Contents">8 495 620-20-00<text:line-break/>доб. 69662</text:p>
            <text:p text:style-name="Table_20_Contents"><text:line-break/></text:p>
            <text:p text:style-name="Table_20_Contents">Заявки для участия направлять на эл. почту:</text:p>
            <text:p text:style-name="Table_20_Contents"><text:a xlink:type="simple" xlink:href="mailto:ShtolymAI@mos.ru" office:name=""><text:span text:style-name="Definition"><text:span text:style-name="T1">ShtolymAI@mos.ru</text:span></text:span></text:a></text:p>
            <text:p text:style-name="Table_20_Contents">с темой письма</text:p>
            <text:p text:style-name="Table_20_Contents"><text:span text:style-name="T1">«Заявка на участие в семинаре-Отчетность»</text:span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2) Индивидуальные жилые дома</text:p>
            <text:p text:style-name="Table_20_Contents">в рамках 214-ФЗ.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25.10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29.11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20.12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<text:line-break/></text:p>
            <text:p text:style-name="Table_20_Contents">Заявки для участия направлять на эл. почту:</text:p>
            <text:p text:style-name="Table_20_Contents"><text:a xlink:type="simple" xlink:href="mailto:ShtolymAI@mos.ru" office:name=""><text:span text:style-name="Definition"><text:span text:style-name="T1">ShtolymAI@mos.ru</text:span></text:span></text:a></text:p>
            <text:p text:style-name="Table_20_Contents">с темой письма</text:p>
            <text:p text:style-name="Table_20_Contents"><text:span text:style-name="T1">«Заявка на участие в семинаре-ИЖС»</text:span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3) Типовые ошибки в рамках </text:p>
            <text:p text:style-name="Table_20_Contents">214-ФЗ.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11.10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15.11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06.12.2022</text:p>
            <text:p text:style-name="Table_20_Contents"><text:line-break/></text:p>
            <text:p text:style-name="Table_20_Contents">15.00</text:p>
            <text:p text:style-name="Table_20_Contents">16.00</text:p>
            <text:p text:style-name="Table_20_Contents">(2 семинара)</text:p>
          </table:table-cell>
          <table:table-cell table:style-name="TableRowCell" office:value-type="string">
            <text:p text:style-name="Table_20_Contents">Заявки для участия направлять на эл. почту:</text:p>
            <text:p text:style-name="Table_20_Contents"><text:span text:style-name="T1">ShtolymAI@mos.ru</text:span></text:p>
            <text:p text:style-name="Table_20_Contents">с темой письма</text:p>
            <text:p text:style-name="Table_20_Contents"><text:span text:style-name="T1">«Заявка на участие в семинаре-Типовые ошибки 214-ФЗ»</text:span>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6</text:p>
          </table:table-cell>
          <table:table-cell table:style-name="TableRowCell" office:value-type="string">
            <text:p text:style-name="Table_20_Contents">Государственная услуга города Москвы «Выдача разрешения на перемещение отходов строительства, сноса зданий и сооружений, в том числе грунтов».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13.10.2022               в 15:00</text:p>
            <text:p text:style-name="Table_20_Contents"><text:line-break/></text:p>
            <text:p text:style-name="Table_20_Contents">27.10.2022             в 15:00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15.11.2022</text:p>
            <text:p text:style-name="Table_20_Contents">в 15:00</text:p>
            <text:p text:style-name="Table_20_Contents"><text:line-break/></text:p>
            <text:p text:style-name="Table_20_Contents">29.11.2022</text:p>
            <text:p text:style-name="Table_20_Contents">в 15:00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12.12.2022</text:p>
            <text:p text:style-name="Table_20_Contents">в 15:00</text:p>
            <text:p text:style-name="Table_20_Contents"><text:line-break/></text:p>
            <text:p text:style-name="Table_20_Contents">26.12.2022</text:p>
            <text:p text:style-name="Table_20_Contents">в 15:00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Департамент строительства</text:span><text:line-break/><text:span text:style-name="T1">г. Москвы</text:span></text:p>
            <text:p text:style-name="Table_20_Contents">Онлайн Семинар:</text:p>
            <text:p text:style-name="Table_20_Contents"><text:a xlink:type="simple" xlink:href="https://vks.ds.mos.ru/" office:name=""><text:span text:style-name="Definition"><text:span text:style-name="T2">https://vks.ds.mos.ru/</text:span></text:span></text:a> c/SEMINAR_OSS 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span text:style-name="T1">Бурцева Наталия Викторовна</text:span></text:p>
            <text:p text:style-name="Table_20_Contents">тел. 8 (495) 287-70-20                    доб. 72614</text:p>
            <text:p text:style-name="Table_20_Contents"><text:line-break/></text:p>
            <text:p text:style-name="Table_20_Contents">Запись по электронной почте:</text:p>
            <text:p text:style-name="Table_20_Contents"><text:span text:style-name="T1">BurtsevaNV@str.mos.ru</text:span></text:p>
          </table:table-cell>
        </table:table-row>
      </table:table>
      <text:p text:style-name="First_20_paragraph"><text:line-break/></text:p>
      <text:p text:style-name="Text_20_body"><text:span text:style-name="T3">Для получения консультации по справочным вопросам в сфере строительства Вы можете обратиться</text:span><text:line-break/><text:span text:style-name="T3">в</text:span> <text:span text:style-name="T4">Единый контактный центр Комплекса градостроительной политики и строительства города Москвы</text:span><text:span text:style-name="T3">.</text:span></text:p>
      <text:p text:style-name="Text_20_body"><text:span text:style-name="T3"> </text:span></text:p>
      <text:p text:style-name="Text_20_body"><text:span text:style-name="T3">Тел.:</text:span> <text:span text:style-name="T4">8 (499) 401-01-01</text:span></text:p>
      <text:p text:style-name="Text_20_body"><text:span text:style-name="T3">Адрес электронной почты:</text:span> <text:span text:style-name="T4">help@str.mos.ru</text:span><text:span text:style-name="T3">.</text:span></text:p>
      <text:p text:style-name="Text_20_body"><text:span text:style-name="T3">Время работы: понедельник-пятница -</text:span> <text:span text:style-name="T4">с 8:00 до 20:00.</text:span></text:p>
      <text:p text:style-name="Text_20_body"><text:line-break/></text:p>
      <text:p text:style-name="Text_20_body">Адрес страницы: <text:a xlink:type="simple" xlink:href="http://hamovniki.mos.ru/administrative-authority-shall-inform/detail/11082641.html" office:name=""><text:span text:style-name="Definition">http://hamovniki.mos.ru/administrative-authority-shall-inform/detail/1108264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6T22:36:09Z</meta:creation-date>
    <dc:date>2025-05-06T22:36:09Z</dc:date>
  </office:meta>
</office:document-meta>
</file>