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-общественный-обзор-стратегия-социальной-поддержки-населения-субъектов-рф-2023."/>Стартовал Общественный обзор «Стратегия социальной поддержки населения субъектов РФ 2023».<text:bookmark-end text:name="стартовал-общественный-обзор-стратегия-социальной-поддержки-населения-субъектов-рф-2023."/></text:h>
      <text:p text:style-name="First_20_paragraph">12.10.2022</text:p>
      <text:p text:style-name="Text_20_body">Руководствуясь задачей информирования широких кругов общественности и федеральных органов государственной власти в деле обеспечения роста благосостояния и качества жизни граждан на территориях регионов России, обозначенной Президентом РФ В.В.Путиным на заседании Президиума Государственного Совета, посвящённого аспектам социальной поддержки граждан, ОИА «Новости России» и редакция журнала «Экономическая политика России» формируют на портале <text:a xlink:type="simple" xlink:href="https://rusregioninform.ru/" office:name=""><text:span text:style-name="Definition">https://rusregioninform.ru/</text:span></text:a> Общественный обзор «Стратегия социальной поддержки населения субъектов РФ — 2023»: <text:a xlink:type="simple" xlink:href="https://rusregioninform.ru/novosti-regionov/strategiya-soczialnoj-podderzhki-naseleniya-subektov-rf-2023-obshhestvennyj-obzor.html" office:name=""><text:span text:style-name="Definition">https://rusregioninform.ru/novosti-regionov/strategiya-soczialnoj-podderzhki-naseleniya-subektov-rf-2023-obshhestvennyj-obzor.html</text:span></text:a></text:p>
      <text:p text:style-name="Text_20_body">Целью данного бесплатного информационного ресурса является демонстрация эффективных направлений деятельности региональных и муниципальных органов управления касательно повышения общественного доверия к власти в вопросах занятости и трудовых отношений, развития культурно-спортивного, образовательного потенциала, улучшения доступности и качества услуг системы здравоохранения, медицинской помощи, гражданской, правовой и социальной защиты населения субъектов Российской Федерации. При подготовке Общественного обзора «Стратегия социальной поддержки населения субъектов РФ — 2023» редакция (<text:a xlink:type="simple" xlink:href="https://rusregioninform.ru/magazin/redakcziya-zhurnala.html" office:name=""><text:span text:style-name="Definition">https://rusregioninform.ru/magazin/redakcziya-zhurnala.html</text:span></text:a>) учитывает основные тезисы Указа Президента РФ В.В.Путина «О национальных целях развития России до 2030 года», в том числе, необходимость увеличения численности населения страны, повышения уровня жизни граждан, создания комфортных условий для их проживания.</text:p>
      <text:p text:style-name="Text_20_body">Участники формирования Общественного обзора «Стратегия социальной поддержки населения субъектов РФ — 2023» федеральные, региональные и муниципальные государственные органы управления, а также учреждения, организации и предприятия всех видов муниципальных образований с учетом добавлений Федерального закона от 27 мая 2014 года № 136−ФЗ (сельское поселение, городское поселение, муниципальный район, городской округ, внутригородская территория города федерального значения, городской округ с внутригородским делением, внутригородской район). Актуальные материалы о позитивных достижениях государственных органов управления субъектов РФ и муниципальных образований, освещающие тенденции реализации федеральных программных мероприятий и проектов, будут размещаться здесь: <text:a xlink:type="simple" xlink:href="https://rusregioninform.ru/category/novosti-regionov" office:name=""><text:span text:style-name="Definition">https://rusregioninform.ru/category/novosti-regionov</text:span></text:a>.</text:p>
      <text:p text:style-name="Text_20_body"><text:line-break/></text:p>
      <text:p text:style-name="Text_20_body">Адрес страницы: <text:a xlink:type="simple" xlink:href="http://hamovniki.mos.ru/administrative-authority-shall-inform/detail/11102332.html" office:name=""><text:span text:style-name="Definition">http://hamovniki.mos.ru/administrative-authority-shall-inform/detail/111023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09:09:42Z</meta:creation-date>
    <dc:date>2025-06-07T09:09:42Z</dc:date>
  </office:meta>
</office:document-meta>
</file>