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налоговое-уведомление-не-получено"/>Что делать, если налоговое уведомление не получено<text:bookmark-end text:name="что-делать-если-налоговое-уведомление-не-получено"/></text:h>
      <text:p text:style-name="First_20_paragraph">14.11.2022</text:p>
      <text:p text:style-name="Text_20_body">При этом налоговые уведомления не направляются по почте на бумажном носителе в следующих случаях:</text:p>
      <text:p text:style-name="Text_20_body">1) наличие налоговой льготы, налогового вычета, иных установленных законодательством оснований, полностью освобождающих владельца объекта налогообложения от уплаты налога;</text:p>
      <text:p text:style-name="Text_20_body">2) если общая сумма налогов, отражаемых в налоговом уведомлении, составляет менее 100 рублей, за исключением случая направления налогового уведомления в календарном году, по истечении которого утрачивается возможность направления налоговым органом налогового уведомления;</text:p>
      <text:p text:style-name="Text_20_body">3) налогоплательщик является пользователем интернет-сервиса ФНС России – личный кабинет налогоплательщика и при этом не направил в налоговый орган уведомление о необходимости получения налоговых документов на бумажном носителе.</text:p>
      <text:p text:style-name="Text_20_body">В иных случаях при неполучении до 1 ноября налогового уведомления за период владения налогооблагаемыми недвижимостью или транспортным средством, налогоплательщику целесообразно обратиться в налоговую инспекцию либо направить информацию через «Личный кабинет налогоплательщика» или с использованием интернет-сервиса ФНС России «Обратиться в ФНС России».</text:p>
      <text:p text:style-name="Text_20_body">Владельцы недвижимости или транспортных средств, которые никогда не получали налоговые уведомления за истекший налоговый период и не заявляли налоговые льготы в отношении налогооблагаемого имущества, <text:a xlink:type="simple" xlink:href="https://www.nalog.ru/rn77/fl/interest/imuch_mes/" office:name=""><text:span text:style-name="Definition">обязаны сообщать о наличии у них данных объектов в любой налоговый орган</text:span></text:a> (форма сообщения утверждена приказом ФНС России от 26.11.2014 № ММВ-7-11/598@).</text:p>
      <text:p text:style-name="Text_20_body"><text:line-break/></text:p>
      <text:p text:style-name="Text_20_body">Адрес страницы: <text:a xlink:type="simple" xlink:href="http://hamovniki.mos.ru/administrative-authority-shall-inform/detail/11221522.html" office:name=""><text:span text:style-name="Definition">http://hamovniki.mos.ru/administrative-authority-shall-inform/detail/1122152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9T10:22:40Z</meta:creation-date>
    <dc:date>2025-06-09T10:22:40Z</dc:date>
  </office:meta>
</office:document-meta>
</file>