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ие-осеннего-арт-фестиваля-диалог-искусств"/>Открытие Осеннего Арт Фестиваля "Диалог Искусств"<text:bookmark-end text:name="открытие-осеннего-арт-фестиваля-диалог-искусств"/></text:h>
      <text:p text:style-name="First_20_paragraph">26.10.2022</text:p>
      <text:p text:style-name="Text_20_body">Культура и бизнес дополняющие друг друга силы с 27 октября по 3 ноября Центр международного и культурно-делового сотрудничества «Культура для жизни, Союз дизайнеров Москвы при поддержке музея Ар Деко проводят осенний Арт фестиваль «Диалог искусств», в рамках которого 27, 28, 29 октября 2022 года благотворительный фонд «Русская земля» проводит «Съезд деловых женщин Евразии», при поддержке Евразийской экономической комиссии, Правительства Москвы. Мероприятие реализуется командой «Союз женщин Евразии» в рамках отчетного проекта международной обучающей программы «Женщина-лидер», Мастерской управления «Сенеж» АНО «Россия — страна возможностей». Данное мероприятие является стратегически важным для развития индустрии туризма и гостеприимства города Москвы. Целью мероприятий является объединение женщин предпринимателей со всего евразийского пространства для обмена опытом, выработки совместных инициатив и реализации общих проектов в сфере предпринимательства, благотворительности и гуманитарной и культурной деятельности. Мероприятия пройдут совместно с женским гуманитарным движением «Синий платочек» (международной программой). В рамках съезда, 1 ноября 2022 состоится Международная премия в сфере милосердия, гуманитарной деятельности и социальной ответственности «Синий платочек» при поддержке продюсерского центра Event № 1. В церемонии открытия и в секциях Съезда приглашены принять участие директор департамента информации и печати Министерства иностранных дел Российской Федерации Мария Захарова, проректор Мастерской управления «Сенеж», платформы «Россия — страна возможностей» Мария Афонина, министр по интеграции и макроэкономнке Евразийской экономической комиссии Сергей Юрьевич Глазьев, уполномоченный по защите прав предпринимателей города Москвы Татьяна Минеева, председатель Московской городской Думы Алексей Шапошников, президент Центра международного и культурно-делового сотрудничества пКультура для жизни» Галина Васильевна Мерзликина, президент Института налогового менеджмента и экономики недвижимости НИУ «Высшая школа экономики» Александр Шохин, фигуристка и олимпийская чемпионка Ирина Слуцкая, а также сенаторы Совета Федерации и депутаты Государственной Думы Российской Федерации. Экспертами и почётными гостями Съезда станут член Правления общественной организации «Женская Ассоциация Выпускников Сколково» Елена Богачёва, пятикратная чемпионка России и чемпионка мира по спринтерскому многоборью, депутат Государственной Думы Российской Федерации VIII созыва, руководитель «Молодёжки ОНФ» Игорь Кастюкевич, советский и российский диктор, теле- и радиоведущая, актриса, народная артистка РСФСР Анна Шатилова, специальный представитель Министерства иностранных дел России по гуманитарным связям России с США Стивен Сигал. </text:p>
      <text:p text:style-name="Text_20_body"><text:line-break/></text:p>
      <text:p text:style-name="Text_20_body">Адрес страницы: <text:a xlink:type="simple" xlink:href="http://hamovniki.mos.ru/administrative-authority-shall-inform/detail/11226960.html" office:name=""><text:span text:style-name="Definition">http://hamovniki.mos.ru/administrative-authority-shall-inform/detail/1122696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00:25:43Z</meta:creation-date>
    <dc:date>2024-01-18T00:25:43Z</dc:date>
  </office:meta>
</office:document-meta>
</file>