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истории---конкурс-добрых-дел-среди-мигрантов"/>«СтоЛИЧНЫЕ истории» - конкурс добрых дел среди мигрантов<text:bookmark-end text:name="столичные-истории---конкурс-добрых-дел-среди-мигрантов"/></text:h>
      <text:p text:style-name="First_20_paragraph">21.11.2022</text:p>
      <text:p text:style-name="Text_20_body">С 1 по 16 ноября 2022 года пройдет конкурс в сфере миграционной политики, социальной и культурной адаптации и интеграции иностранных граждан в рамках реализации проекта «СтоЛИЧНЫЕ истории».</text:p>
      <text:p text:style-name="Text_20_body"><text:line-break/></text:p>
      <text:p text:style-name="Text_20_body">Организатор конкурса:</text:p>
      <text:p text:style-name="Text_20_body"><text:line-break/></text:p>
      <text:p text:style-name="Text_20_body">Некоммерческий фонд «Международные интеграционные технологии» при поддержке Департамента национальной политики и межрегиональных связей города Москвы.</text:p>
      <text:p text:style-name="Text_20_body"><text:line-break/></text:p>
      <text:p text:style-name="Text_20_body">Цель конкурса:</text:p>
      <text:p text:style-name="Text_20_body"><text:line-break/></text:p>
      <text:p text:style-name="Text_20_body">Конкурс нацелен на информирование жителей Москвы о героических, добрых, неординарных поступках, нередко связанных с риском для собственной жизни, иностранных граждан, проживающих на территории России и готовых помогать ближнему, даже находясь вдали от Родины, в непривычных для себя условиях.</text:p>
      <text:p text:style-name="Text_20_body"><text:line-break/></text:p>
      <text:p text:style-name="Text_20_body">Как принять участие?</text:p>
      <text:p text:style-name="Text_20_body"><text:line-break/></text:p>
      <text:p text:style-name="Text_20_body">Заявки на конкурс принимаются по электронной почте mosstory@mail.ru, могут быть поданы как индивидуально, так и организацией. В заявке необходимо указать ФИО участника конкурса, его контактные данные, а также ФИО и контактные данные заявителя, в произвольной форме кратко излагается основание участия в конкурсе (характеристика события, факта и роли участника конкурса в этом событии, объем текста не более 2 тыс. знаков).</text:p>
      <text:p text:style-name="Text_20_body"><text:line-break/></text:p>
      <text:p text:style-name="Text_20_body">Победителям конкурса будут вручены дипломы и специальный приз конкурса, о героическом поступке и добрых делах каждого из победителей расскажут видеоролики и специальное издание сборника «СтоЛИЧНЫЕ истории». Торжественная церемония награждения победителей состоится 6 декабря в Москве.</text:p>
      <text:p text:style-name="Text_20_body"><text:line-break/></text:p>
      <text:p text:style-name="Text_20_body">Дополнительную информацию можно получить у руководителя организационного комитета конкурса Эммы Владимировны Рождественской по тел.: +7 (964) 787 12 84.</text:p>
      <text:p text:style-name="Text_20_body"><text:line-break/></text:p>
      <text:p text:style-name="Text_20_body">Адрес страницы: <text:a xlink:type="simple" xlink:href="http://hamovniki.mos.ru/administrative-authority-shall-inform/detail/11238925.html" office:name=""><text:span text:style-name="Definition">http://hamovniki.mos.ru/administrative-authority-shall-inform/detail/1123892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2T18:56:13Z</meta:creation-date>
    <dc:date>2024-01-02T18:56:13Z</dc:date>
  </office:meta>
</office:document-meta>
</file>