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зменен-порядок-выдачи-социальных-карт-с-1-декабря-2022"/>Изменен порядок выдачи социальных карт с 1 декабря 2022<text:bookmark-end text:name="изменен-порядок-выдачи-социальных-карт-с-1-декабря-2022"/></text:h>
      <text:p text:style-name="First_20_paragraph">02.12.2022</text:p>
      <text:p text:style-name="Text_20_body"><text:line-break/></text:p>
      <text:p text:style-name="Text_20_body">Адрес страницы: <text:a xlink:type="simple" xlink:href="http://hamovniki.mos.ru/administrative-authority-shall-inform/detail/11265202.html" office:name=""><text:span text:style-name="Definition">http://hamovniki.mos.ru/administrative-authority-shall-inform/detail/11265202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29T02:01:40Z</meta:creation-date>
    <dc:date>2024-11-29T02:01:40Z</dc:date>
  </office:meta>
</office:document-meta>
</file>