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более-26-лет-работает-центр-социальной-адаптации-для-лиц-без-определенного-места-жительства-и-занятий-имени-е.п.глинки."/>В Москве более 26 лет работает Центр социальной адаптации для лиц без определенного места жительства и занятий имени Е.П.Глинки.<text:bookmark-end text:name="в-москве-более-26-лет-работает-центр-социальной-адаптации-для-лиц-без-определенного-места-жительства-и-занятий-имени-е.п.глинки."/></text:h>
      <text:p text:style-name="First_20_paragraph">13.12.2022</text:p>
      <text:p text:style-name="Text_20_body"><text:span text:style-name="T1">ГКУ ЦСА имени Е.П.Глинки осуществляет свою деятельность по 3-м приоритетным направлениям:</text:span></text:p>
      <text:p text:style-name="Text_20_body"><text:line-break/></text:p>
      <text:p text:style-name="Text_20_body"><text:span text:style-name="T1">- Работа на улицах г. Москвы, с целью выявления граждан, нуждающихся в оказании социальной помощи.</text:span></text:p>
      <text:p text:style-name="Text_20_body">На улицах города Москвы силами мобильных бригад «Социальный патруль» осуществляется патрулирование, выявление и транспортировка граждан, оказавшихся в трудной жизненной ситуации в Учреждение, а также оказание первой доврачебной помощи и срочной социальной помощи нуждающимся гражданам. Организовано 5 мобильных пунктов обогрева, которые работают в круглосуточном режиме в 5 районах г. Москвы: Тверском, Красносельском, Замоскворецком, Басманном и Дорогомиловском.</text:p>
      <text:p text:style-name="Text_20_body"><text:line-break/><text:span text:style-name="T1">- Оказание срочной социальной помощи в виде ночлега.</text:span></text:p>
      <text:p text:style-name="Text_20_body"><text:line-break/></text:p>
      <text:p text:style-name="Text_20_body">Срочные социальные услуги — это обогрев, санитарно-гигиенические услуги, доврачебная помощь, кормление, предоставление чистых вещей и койко-мест для ночлега по следующим адресам:</text:p>
      <text:p text:style-name="Text_20_body">- приемное отделение - ул. Иловайская, д. 22А стр.2 на - 232 койко-мест для ночлега, 100 мест для обогрева;</text:p>
      <text:p text:style-name="Text_20_body">- отделение «Дмитровское» ул. Ижорская, д. 21, стр. З на - 50 койко-мест для ночлега, 40 мест для обогрева.</text:p>
      <text:p text:style-name="Text_20_body"><text:span text:style-name="T1">- Оказание полного спектра социальных услуг лицам, попавшим в критическую ситуацию на территории г. Москвы.</text:span></text:p>
      <text:p text:style-name="Text_20_body">Услуги в полустационарной форме включают в себя составление программ ресоциализации, содействие в предоставлении психологической помощи, госпитализации в медицинские организации, прохождении освидетельствования в учреждениях медико-социальной экспертизы, диспансеризации, оформлении документов для устройства в организации стационарного социального обслуживания, восстановлении утраченных документов, социальных связей, консультирование по социально - правовым вопросам, вселении в жилое помещение по постоянному месту жительства, содействие в трудоустройстве, проезде к прежнему месту жительства.</text:p>
      <text:p text:style-name="Text_20_body"><text:span text:style-name="T1">Все услуги для граждан оказываются исключительно на безвозмездной основе.</text:span></text:p>
      <text:p text:style-name="Text_20_body">При выявлении лиц без определенного места жительства и занятий, а также попавших в трудную жизненную ситуацию, неравнодушные граждане могут обратиться в Диспетчерскую службу ГКУ ЦСА имени Е.П. Глинки по телефонам <text:span text:style-name="T1">+7 499 357-01-80</text:span>, <text:span text:style-name="T1">+7 903 720-15-08 (круглосуточно 24/7)</text:span> или в единую службу помощи <text:span text:style-name="T1">112.</text:span></text:p>
      <text:p text:style-name="Text_20_body"><text:span text:style-name="T1">Официальный сайт центра: </text:span><text:a xlink:type="simple" xlink:href="https://csa-glinki.ru/index.php" office:name=""><text:span text:style-name="Definition">ГКУ ЦСА ИМЕНИ Е.П.ГЛИНКИ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1287227.html" office:name=""><text:span text:style-name="Definition">http://hamovniki.mos.ru/administrative-authority-shall-inform/detail/112872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07:10:01Z</meta:creation-date>
    <dc:date>2024-09-22T07:10:01Z</dc:date>
  </office:meta>
</office:document-meta>
</file>