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января-2023-года-проводится-декларационная-кампания-за-4-квартал-2022-года-года."/>С 1 по 20 января 2023 года проводится декларационная кампания за 4 квартал 2022 года года.<text:bookmark-end text:name="с-1-по-20-января-2023-года-проводится-декларационная-кампания-за-4-квартал-2022-года-года."/></text:h>
      <text:p text:style-name="First_20_paragraph">13.01.2023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4 квартал 2022 года необходимо подать <text:span text:style-name="T1">до 20 января 2023 года</text:span> на региональную площадку города Москвы в информационной системе Федеральной службы по регулированию алкогольного рынка <text:a xlink:type="simple" xlink:href="https://service.fsrar.ru/" office:name=""><text:span text:style-name="Definition">https://service.fsrar.ru/</text:span></text:a> <text:span text:style-name="T1">исключительно в форме электронного документа.</text:span></text:p>
      <text:p text:style-name="Text_20_body"><text:line-break/>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<text:line-break/>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организации, имеющие лицензию на розничную продажу алкогольной продукции при оказании услуг общественного питания, представляют декларации по форме № 7 и форме № 8;</text:p>
      <text:p text:style-name="Text_20_body"><text:line-break/></text:p>
      <text:p text:style-name="Text_20_body">Организации, имеющие лицензию на розничную продажу алкогольной продукции, при наличии оборота пива и пивных напитков, сидра, пуаре, медовухи, а также организации и индивидуальные предприниматели, осуществляющие розничную продажу исключительно пива и пивных напитков, сидра, пуаре, медовухи, представляют декларации по форме № 8.</text:p>
      <text:p text:style-name="Text_20_body"><text:line-break/>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<text:line-break/>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<text:line-break/></text:p>
      <text:p text:style-name="Text_20_body">Контактный телефон в Департаменте торговли и услуг города Москвы по вопросам декларирования: <text:span text:style-name="T1">8(495) 621-18-58, 8(495) 628-24-75.</text:span></text:p>
      <text:p text:style-name="Text_20_body"><text:line-break/></text:p>
      <text:p text:style-name="Text_20_body">Адрес страницы: <text:a xlink:type="simple" xlink:href="http://hamovniki.mos.ru/administrative-authority-shall-inform/detail/11344627.html" office:name=""><text:span text:style-name="Definition">http://hamovniki.mos.ru/administrative-authority-shall-inform/detail/1134462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8T22:22:01Z</meta:creation-date>
    <dc:date>2025-06-08T22:22:01Z</dc:date>
  </office:meta>
</office:document-meta>
</file>