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оведении-в-2023-году-просветительских-семинаров-по-вопросам-доступной-среды-для-инвалидов-и-других-маломобильных-групп-населения"/>О проведении в 2023 году просветительских семинаров по вопросам доступной среды для инвалидов и других маломобильных групп населения<text:bookmark-end text:name="о-проведении-в-2023-году-просветительских-семинаров-по-вопросам-доступной-среды-для-инвалидов-и-других-маломобильных-групп-населения"/></text:h>
      <text:p text:style-name="First_20_paragraph">02.03.2023</text:p>
      <text:p text:style-name="Text_20_body"><text:span text:style-name="T1">Минтруд России информирует о проведении Федеральным ресурсным (информационно-методическим) центром по формированию доступной среды для инвалидов и других маломобильных групп населения, созданным на базе федерального государственного бюджетного учреждения дополнительного профессионального образования «Санкт-Петербургский институт</text:span></text:p>
      <text:p text:style-name="Text_20_body">усовершенствования врачей-экспертов» Министерства труда и социальной защиты Российской Федерации (далее - Федеральный центр) в 2023 году серии просветительских семинаров по вопросам доступной среды для инвалидов и других маломобильных групп населения (далее - семинар).</text:p>
      <text:p text:style-name="Text_20_body">На семинарах будут рассмотрены организационно-правовые вопросы доступной среды для инвалидов, вопросы цифровой доступности информационных ресурсов и организации доступных для инвалидов и других маломобильных групп населения функциональных зон, а также осуществления тифлокомментирования на объектах социальной инфраструктуры и другие темы. План проведения семинаров на первое полугодие 2023 года прилагается.</text:p>
      <text:p text:style-name="Text_20_body">Организацию и проведение мероприятий осуществляют сотрудники Федерального центра, а также приглашенные эксперты: научно-педагогические работники вузов и специализированных организаций, представители всероссийских общественных организаций инвалидов, специалисты органов исполнительной власти и контрольно-надзорной деятельности субъектов Российской Федерации, федеральных органов государственной власти Российской Федерации.</text:p>
      <text:p text:style-name="Text_20_body">Исходя из вышеизложенного просим направить для участия в семинарах руководителей и специалистов организаций различной ведомственной принадлежности, ответственных за решение вопросов формирования доступной</text:p>
      <text:p text:style-name="Text_20_body">среды в организациях, а также специалистов, курирующих их государственных органов исполнительной власти, органов местного самоуправления, представителей общественных объединений инвалидов, вовлеченных в решение вопросов доступности объектов и услуг.</text:p>
      <text:p text:style-name="Text_20_body">Проведение семинаров запланировано в дистанционной форме с использованием платформы Webinar (We.Study). Участие в семинарах для зарегистрированных пользователей бесплатное. Предусмотрена возможность участия как в онлайн формате, так и в автономном режиме с самостоятельным изучением материалов семинаров в удобное время, включая видеозаписи, презентационные и методические материалы в течение 2023 года. По окончании семинаров предусмотрена возможность получения электронных сертификатов. Запись на семинары осуществляется по ссылке: <text:a xlink:type="simple" xlink:href="https://events.webinar.ru/course-info/251487" office:name=""><text:span text:style-name="Definition">https://events.webinar.ru/course-info/251487</text:span></text:a> или QR-коду:</text:p>
      <text:p text:style-name="Text_20_body"><text:a xlink:type="simple" xlink:href="https://caoinform.moscow/wp-content/uploads/sites/38/2023/03/image1.png" office:name=""><text:span text:style-name="Definition"/></text:a></text:p>
      <text:p text:style-name="Text_20_body">Дополнительно, вся необходимая информация о проведении семинаров, получении методических материалов, а также инструкция по работе на платформе Webinar (We.Study) размещены на сайте Федерального центра в разделе «семинары» по ссылке: <text:a xlink:type="simple" xlink:href="https://www.frcds.ru/seminary/" office:name=""><text:span text:style-name="Definition">https://www.frcds.ru/seminary/</text:span></text:a>.</text:p>
      <text:p text:style-name="Text_20_body">Контактное лицо: Ивашкина Юлия Юрьевна, тел.: 8 (812) 542-83-75, эл. почта: <text:a xlink:type="simple" xlink:href="mailto:ivashkina_yu@frcds.ru" office:name=""><text:span text:style-name="Definition">ivashkina_yu@frcds.ru</text:span></text:a>.</text:p>
      <text:p text:style-name="Text_20_body"><text:a xlink:type="simple" xlink:href="https://caoinform.moscow/wp-content/uploads/sites/38/2023/03/plan-provedeniya-prosvetitelskih-seminarov-.jpg" office:name=""><text:span text:style-name="Definition"/></text:a></text:p>
      <text:p text:style-name="Text_20_body"><text:a xlink:type="simple" xlink:href="https://cao.mos.ru/upload/%D0%93%D1%80%D0%B0%D1%84%D0%B8%D0%BA%20%D0%BF%D1%80%D0%BE%D0%B2%D0%B5%D0%B4%D0%B5%D0%BD%D0%B8%D1%8F%20%D1%81%D0%B5%D0%BC%D0%B8%D0%BD%D0%B0%D1%80%D0%BE%D0%B2.pdf" office:name=""><text:span text:style-name="Definition"><text:span text:style-name="T2">График проведения семинаров</text:span></text:span></text:a></text:p>
      <text:p text:style-name="Text_20_body"><text:line-break/></text:p>
      <text:p text:style-name="Text_20_body">Адрес страницы: <text:a xlink:type="simple" xlink:href="http://hamovniki.mos.ru/administrative-authority-shall-inform/detail/11441370.html" office:name=""><text:span text:style-name="Definition">http://hamovniki.mos.ru/administrative-authority-shall-inform/detail/1144137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3T01:12:14Z</meta:creation-date>
    <dc:date>2023-10-03T01:12:14Z</dc:date>
  </office:meta>
</office:document-meta>
</file>