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тентная-система-налогообложения"/>Патентная система налогообложения<text:bookmark-end text:name="патентная-система-налогообложения"/></text:h>
      <text:p text:style-name="First_20_paragraph">10.03.2023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administrative-authority-shall-inform/detail/11456966.html" office:name=""><text:span text:style-name="Definition">http://hamovniki.mos.ru/administrative-authority-shall-inform/detail/1145696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3T15:27:13Z</meta:creation-date>
    <dc:date>2024-12-03T15:27:13Z</dc:date>
  </office:meta>
</office:document-meta>
</file>