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праве-открыли-выставку-картин-дети-и-герои-донбасса."/>В управе открыли выставку картин "Дети и герои Донбасса".<text:bookmark-end text:name="в-управе-открыли-выставку-картин-дети-и-герои-донбасса."/></text:h>
      <text:p text:style-name="First_20_paragraph">16.03.2023</text:p>
      <text:p text:style-name="Text_20_body">В управе нашего района #Хамовники мы торжественно открыли выставку картин "Дети и герои Донбасса". Проект посвящен всем неравнодушным людям, патриотам, которые в наши дни отстаивают свободу и независимость своей земли. Организаторами выступила управа района, ФРК "Во Благо" (Ирина Долгополова), Студия ЛИСТ ОК, председатель комиссии по патриотической работе с молодежью первички №5 Совета ветеранов района - Татьяна Куликова. На открытие выставки мы пригласили ветеранов и молодежь. В экспозиции представлены картины московских художников - Алексея Крюкова и Максима Фаюстова, которые неоднократно посещали Донецкую и Луганскую области. С их полотен смотрят отважные воины, известные всей стране герои... Отдельное внимание хочется уделить Аллее Ангелов. Эта композиция создана в память о погибших детях Донбасса. Автор - Александр Ткаченко. Композицию он создавал по материалам одноименного сайта. Вместе с Алексеем Крюковым и Максимом Фаюстовым мы разрезали красную ленточку, а затем художники провели экскурсию по выставке, рассказали историю создания своих полотен. В завершении мероприятия для кадетов школы №1231 им. В.Д. Поленова они провели мастер-класс на тему "Образ русского воина". Выставка будет работать в управе до 14 апреля. #Выставка #ГероиДонбасса</text:p>
      <text:p text:style-name="Text_20_body"><text:line-break/></text:p>
      <text:p text:style-name="Text_20_body">Адрес страницы: <text:a xlink:type="simple" xlink:href="http://hamovniki.mos.ru/administrative-authority-shall-inform/detail/11470932.html" office:name=""><text:span text:style-name="Definition">http://hamovniki.mos.ru/administrative-authority-shall-inform/detail/1147093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0T07:29:32Z</meta:creation-date>
    <dc:date>2024-10-10T07:29:32Z</dc:date>
  </office:meta>
</office:document-meta>
</file>