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есятый-международный-конкурс-монологов"/>Десятый Международный конкурс монологов<text:bookmark-end text:name="десятый-международный-конкурс-монологов"/></text:h>
      <text:p text:style-name="First_20_paragraph">14.04.2023</text:p>
      <text:p text:style-name="Text_20_body">С 17 по 23 апреля 2023 года Благотворительный фонд «Взгляд Ребёнка» совместно с Актёрским агентством Андрея Конобеева проводит Десятый Международный конкурс монологов, направленный на выявление талантливых детей для участия в съёмках кино и рекламы, а также на популяризацию чтения книг. Как подать заявку на конкурс Пришлите заявку на электронную почту организаторов: konkursmonologov@gmail.com в графе тема укажите : Заявка на конкурс В письме анкета: 1.имя фамилия участника 2.возраст 3.откуда 4.имя телефон представителя (не публикуются) В ответ вы получите текст для возрастной группы вашего ребенка и всю необходимую информацию Участие в конкурсе БЕСПЛАТНОЕ Работы всех участников размещаются на официальных страницах конкурса. Приглашаем к участию родителей детей 5-7 лет; 8-10 лет; 11-13 лет; 14+ из любой страны и города принять участие в Десятом Международном конкурсе монологов. По результатам голосования членами жюри будут отмечены те конкурсанты, которые продемонстрируют наиболее выдающиеся навыки актерского мастерства в своей возрастной группе. Каждый член жюри может номинировать от 1 (одного) до 5 (пяти) участников в каждой возрастной группе. Целью конкурса является выявление актерского и творческого потенциала детей и расширение читательского кругозора Прием заявок с 3 по 16 апреля 2023г Прием работ с 17 по 23 апреля 2023г Финал (объявление финалистов конкурса: 30 апреля 2023 Задание для участников: - записать в течении 10 дней (или раньше) видео и прислать ссылку на свою работу (Youtube, Rutube) для размещения ее на официальной странице конкурса . - В комментарии указывается автор книги, название книги, издательство, имя фамилия участника, город (контактные данные не публикуются). Подробнее о конкурсе на сайте https://www.konkursmonologov.ru/</text:p>
      <text:p text:style-name="Text_20_body"><text:line-break/></text:p>
      <text:p text:style-name="Text_20_body">Адрес страницы: <text:a xlink:type="simple" xlink:href="http://hamovniki.mos.ru/administrative-authority-shall-inform/detail/11530454.html" office:name=""><text:span text:style-name="Definition">http://hamovniki.mos.ru/administrative-authority-shall-inform/detail/11530454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1-13T02:05:59Z</meta:creation-date>
    <dc:date>2025-01-13T02:05:59Z</dc:date>
  </office:meta>
</office:document-meta>
</file>