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ниманию-организаций-занимающихся-оборотом-пищевых-продуктов-на-территории-города-москвы"/>Вниманию организаций, занимающихся оборотом пищевых продуктов на территории города Москвы!<text:bookmark-end text:name="вниманию-организаций-занимающихся-оборотом-пищевых-продуктов-на-территории-города-москвы"/></text:h>
      <text:p text:style-name="First_20_paragraph">15.08.2023</text:p>
      <text:p text:style-name="Text_20_body"><text:span text:style-name="T1">В адрес Управления Роспотребнадзора по городу Москве из Федеральной службы по надзору в сфере защиты прав потребителей и благополучия человека поступила информация о регистрации очага гриппа птиц в АО «Птицефабрика «Башкирская» (Республика Башкортостан, Уфимский район, в 1120 метрах северо-западнее с. Авдон).</text:span></text:p>
      <text:p text:style-name="Text_20_body">В период с 30.07.2023 яйцо куриное, продукция переработки яйца (меланж) и продукция убойного цеха поставлялась в предприятия Республики Башкортостан и в 11 субъектов Российской Федерации (Московская область, Воронежская область, Оренбургская обпасть, Ульяновская область, Самарская область, г. Москва, Ростовская область, Нижегородская область, Пензенская область, Республика Татарстан, Тюменская область).</text:p>
      <text:p text:style-name="Text_20_body">С 09.08.2023 введены ограничительные мероприятия в отношении АО «Птицефабрика «Башкирская», с 09.08.2023 прекращена выгрузка готовой продукции, направлены уведомления на отзыв продукции.</text:p>
      <text:p text:style-name="Text_20_body">В случае выявления в обороте несоответствующей продукции АО «Птицефабрика «Башкирская», незамедлительно информировать Управление Роспотребнадзора по г. Москве.</text:p>
      <text:p text:style-name="Text_20_body">Контактное лицо: и.о. начальника отдела надзора за питанием населения Управления Роспотребнадзора по городу Москве Касаткина Екатерина Васильевна, тел. 8 (495) 687-40-31, е-mail: uprav@77.rospotrebnadzor.ru.</text:p>
      <text:p text:style-name="Text_20_body"><text:line-break/></text:p>
      <text:p text:style-name="Text_20_body">Адрес страницы: <text:a xlink:type="simple" xlink:href="http://hamovniki.mos.ru/administrative-authority-shall-inform/detail/11774050.html" office:name=""><text:span text:style-name="Definition">http://hamovniki.mos.ru/administrative-authority-shall-inform/detail/11774050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5T16:44:29Z</meta:creation-date>
    <dc:date>2023-08-15T16:44:29Z</dc:date>
  </office:meta>
</office:document-meta>
</file>