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2023-года-состоялось-заседания-пропагандистской-группы-управы-района-хамовники-города-москвы-по-противодействию-идеологии-терроризма"/>09 августа 2023 года состоялось заседания пропагандистской группы управы района Хамовники города Москвы по противодействию идеологии терроризма<text:bookmark-end text:name="августа-2023-года-состоялось-заседания-пропагандистской-группы-управы-района-хамовники-города-москвы-по-противодействию-идеологии-терроризма"/></text:h>
      <text:p text:style-name="First_20_paragraph">17.08.2023</text:p>
      <text:p text:style-name="Text_20_body">09 августа 2023 года состоялось заседания пропагандистской группы управы района Хамовники города Москвы по противодействию идеологии терроризма при Антитеррористической комиссии Центрального административного округа города Москвы, в рамках которого обсуждались актуальные вопросы по противодействию идеологии терроризма.</text:p>
      <text:p text:style-name="Text_20_body"><text:line-break/></text:p>
      <text:p text:style-name="Text_20_body">Адрес страницы: <text:a xlink:type="simple" xlink:href="http://hamovniki.mos.ru/administrative-authority-shall-inform/detail/11777577.html" office:name=""><text:span text:style-name="Definition">http://hamovniki.mos.ru/administrative-authority-shall-inform/detail/1177757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07:05:16Z</meta:creation-date>
    <dc:date>2023-08-17T07:05:16Z</dc:date>
  </office:meta>
</office:document-meta>
</file>