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оспотребнадзором-вынесены-решения-о-возобновлении-действий-деклараций-о-соответствии-с-9-августа-2023-года"/>Роспотребнадзором вынесены решения о возобновлении действий деклараций о соответствии с 9 августа 2023 года<text:bookmark-end text:name="роспотребнадзором-вынесены-решения-о-возобновлении-действий-деклараций-о-соответствии-с-9-августа-2023-года"/></text:h>
      <text:p text:style-name="First_20_paragraph">18.08.2023</text:p>
      <text:p text:style-name="Text_20_body">Управлением Федеральной службы по надзору в сфере защиты прав потребителей и благополучия человека по городу Москве (далее – Управление) с 09.06.2023 были приостановлены действия деклараций на кондитерские изделия в ассортименте.</text:p>
      <text:p text:style-name="Text_20_body">В адрес территориального отдела Управления Роспотребнадзора по городу Москве в Южном АО г.Москвы от Автономной некоммерческой организации «Российская система качества» поступила информация о факте нахождения в обороте пищевой продукции изготовителя/импортера ООО «КЕРВАН РС» (115280,г. Москва, ул. Ленинская Слобода, д. 19, эт.5, комн.21Ю), не соответствующей обязательным требованиям ТР ТС 022/2011 «Пищевая продукция в части ее маркировки», а именно: несоответствие массовой доли углеводов в исследованном образце информации, указанной на маркировке продукции.</text:p>
      <text:p text:style-name="Text_20_body">16.06.2023 г. Управлением Роспотребнадзора по г. Москве юридическому лицу ООО «КЕРВАН РС» было вынесено Решение о приостановлении действия деклараций о соответствии.</text:p>
      <text:p text:style-name="Text_20_body">20.07.2023г в адрес Территориального отдела Управления Роспотребнадзора по городу Москве в Южном АО г. Москвы от ООО «КЕРВАН РС» поступила информация (вх. № 01-23749-2 от 20.07.2023г.) по устранению выявленных нарушений: ООО «КЕРВАН РС» представил протоколы испытаний продукции, в которых определены массовая доля жира, массовая доля общего белка, углеводы. Исследования проведены испытательным центром ООО «Серконс Эко» (аттестат аккредитации RA.RU.21OK27). Также ООО «КЕРВАН РС» представил этикетки на продукции и разработал программу производственного контроля.</text:p>
      <text:p text:style-name="Text_20_body">На основании информации, полученной от ООО «КЕРВАН РС» Управлением вынесены решения о возобновлении действий деклараций о соответствии с «09» августа 2023г.</text:p>
      <text:p text:style-name="Text_20_body">Перечень деклараций:</text:p>
      <text:p text:style-name="Text_20_body">1. ЕАЭС N RU Д-ТR.РА01.В.02375/22 от 21.07.2022 года, срок действия до 02.06.2025 года</text:p>
      <text:p text:style-name="Text_20_body">2. ЕАЭС N RU Д-ТR.РА01.В.55210/22 от 25.05.2022 года, срок действия до 11.05.2025 года</text:p>
      <text:p text:style-name="Text_20_body">3. ЕАЭС N RU Д-TR.РА01.В.56178/23 от 06.02.2023 года, срок действия до 01.02.2028 года</text:p>
      <text:p text:style-name="Text_20_body">4. ЕАЭС N RU Д-ТR.РА01.В.91151/22 от 18.02.2022 года, срок действия до 16.02.2025 года</text:p>
      <text:p text:style-name="Text_20_body">5. ЕАЭС N RU Д-ТR.РА01.В.02818/22 от 10.01.2022 года, срок действия до 09.01.2027 года</text:p>
      <text:p text:style-name="Text_20_body">6. ЕАЭС N RU Д-TR.РА01.В.02848/22 от 10.01.2022 года, срок действия до 09.01.2027 года</text:p>
      <text:p text:style-name="Text_20_body">7. ЕАЭС N RU Д-TR.РА01.В.09613/22 от 13.01.2022 года, срок действия до 12.01.2027 года</text:p>
      <text:p text:style-name="Text_20_body">8. ЕАЭС N RU Д-ТR.РА01.В.13567/23 от 17.03.2023 года, срок действия до 27.06.2024 года</text:p>
      <text:p text:style-name="Text_20_body">9. ЕАЭС N RU Д-TR.РА02.В.48069/23 от 17.03.2023, срок действия до 07.07.2028 года</text:p>
      <text:p text:style-name="Text_20_body">10. ЕАЭС N RU Д-ТR.РА01.В.50795/22 от 25.11.2022 года, срок действия до 21.11.2025 года</text:p>
      <text:p text:style-name="Text_20_body">11. ЕАЭС N RU Д-TR.РА01.В.55971/23 от 06.02.2023 года, срок действия до 01.02.2028 года</text:p>
      <text:p text:style-name="Text_20_body">12. ЕАЭС N RU Д-TR.РА01.В.56127/23 от 06.02.2023 года, срок действия до 01.02.2028 года</text:p>
      <text:p text:style-name="Text_20_body">13. ЕАЭС N RU Д-TR.РА02.В.67128/22 от 25.03.2022 года, срок действия до 24.03.2027 года</text:p>
      <text:p text:style-name="Text_20_body">14. ЕАЭС N RU Д-ТR.РА01.В.03942/21 от 26.10.2021 года, срок действия до 25.10.2026 года</text:p>
      <text:p text:style-name="Text_20_body">15. ЕАЭС N RU Д-TR.РА01.В.69931/23 от 08.02.2023 года, срок действия до 31.01.2028 года</text:p>
      <text:p text:style-name="Text_20_body">16. ЕАЭС N RU Д-ТR.РА01.В.70801/21 от 20.09.2021 года, срок действия до 19.09.2024 года</text:p>
      <text:p text:style-name="Text_20_body">17. ЕАЭС N RU Д-TR.РА03.В.80745/21 от 23.12.2021 года, срок действия до 21.12.2026 года</text:p>
      <text:p text:style-name="Text_20_body">18. ЕАЭС N RU Д-TR.РА07.В.03475/22 от 06.10.2022 года, срок действия до 28.09.2027 года</text:p>
      <text:p text:style-name="Text_20_body">19. ЕАЭС N RU Д-ТR.РА01.В.69553/22 от 11.02.2022 года, срок действия до 07.02.2025 года</text:p>
      <text:p text:style-name="Text_20_body"><text:line-break/></text:p>
      <text:p text:style-name="Text_20_body">Адрес страницы: <text:a xlink:type="simple" xlink:href="http://hamovniki.mos.ru/administrative-authority-shall-inform/detail/11781902.html" office:name=""><text:span text:style-name="Definition">http://hamovniki.mos.ru/administrative-authority-shall-inform/detail/1178190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8T16:59:35Z</meta:creation-date>
    <dc:date>2023-08-18T16:59:35Z</dc:date>
  </office:meta>
</office:document-meta>
</file>