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</office:automatic-styles>
  <office:body>
    <office:text>
      <text:h text:style-name="Heading_20_3" text:outline-level="3"><text:bookmark-start text:name="конкурс-на-право-заключения-договора-на-реализацию-социальной-программы-проекта-по-организации-досуговой-социально-воспитательной-физкультурно-оздоровительной-и-спортивной-работы-с-населением"/>Конкурс на право заключения договора на реализацию социальной программы (проекта) по организации досуговой, социально-воспитательной, физкультурно-оздоровительной и спортивной работы с населением<text:bookmark-end text:name="конкурс-на-право-заключения-договора-на-реализацию-социальной-программы-проекта-по-организации-досуговой-социально-воспитательной-физкультурно-оздоровительной-и-спортивной-работы-с-населением"/></text:h>
      <text:p text:style-name="First_20_paragraph">28.08.2023</text:p>
      <text:p text:style-name="Text_20_body">В соответствии распоряжением управы района Хамовники города Москвы от 11.08.2023 № 44 «Об объявлении конкурса на право заключения договоров на реализацию социальных проектов (программ) по организации досуговой, социально-воспитательной, физкультурно-оздоровительной и спортивной работы с населением по месту жительства с использованием нежилых помещений, находящихся в оперативном управлении управы района Хамовники города Москвы» объявлен конкурс о проведении открытого конкурса на право заключения договоров на реализацию социального проекта (программы) по организации досуговой, социально-воспитательной, физкультурно-оздоровительной и спортивной работы с населением по месту жительства с использованием нежилых помещений, находящихся в оперативном управлении управы района Хамовники города Москвы.</text:p>
      <text:p text:style-name="Text_20_body"><text:a xlink:type="simple" xlink:href="/1.%20Порядок%20организации%20конкурса.docx" office:name=""><text:span text:style-name="Definition"><text:span text:style-name="T1">1. Порядок организации конкурса</text:span></text:span></text:a></text:p>
      <text:p text:style-name="Text_20_body"><text:a xlink:type="simple" xlink:href="/2.%20Требования%20к%20социальной%20программе%20(проекту).docx" office:name=""><text:span text:style-name="Definition"><text:span text:style-name="T1">2. Требования к социальной программе (проекту)</text:span></text:span></text:a></text:p>
      <text:p text:style-name="Text_20_body"><text:a xlink:type="simple" xlink:href="/3.%20Опись%20документов.docx" office:name=""><text:span text:style-name="Definition"><text:span text:style-name="T1">3. Опись документов</text:span></text:span></text:a></text:p>
      <text:p text:style-name="Text_20_body"><text:a xlink:type="simple" xlink:href="/4.%20Заявка%20на%20участие%20в%20конкурсе.docx" office:name=""><text:span text:style-name="Definition"><text:span text:style-name="T1">4. Заявка на участие в конкурсе</text:span></text:span></text:a></text:p>
      <text:p text:style-name="Text_20_body"><text:a xlink:type="simple" xlink:href="/5.%20Анкета%20участника%20конкурса.docx" office:name=""><text:span text:style-name="Definition"><text:span text:style-name="T1">5. Анкета участника конкурса</text:span></text:span></text:a></text:p>
      <text:p text:style-name="Text_20_body"><text:a xlink:type="simple" xlink:href="/6.%20Доверенность.docx" office:name=""><text:span text:style-name="Definition"><text:span text:style-name="T1">6. Доверенность</text:span></text:span></text:a></text:p>
      <text:p text:style-name="Text_20_body"><text:a xlink:type="simple" xlink:href="/7.%20Проект%20договора.docx" office:name=""><text:span text:style-name="Definition"><text:span text:style-name="T1">7. Проект договора</text:span></text:span></text:a></text:p>
      <text:p text:style-name="Text_20_body"><text:a xlink:type="simple" xlink:href="/8.%20Образец%20оформления%20конверта.docx" office:name=""><text:span text:style-name="Definition"><text:span text:style-name="T1">8. Образец оформления конверта</text:span></text:span></text:a>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>
            <text:p text:style-name="Table_20_Contents"><text:span text:style-name="T1">Адрес размещения нежилого помещения</text:span></text:p>
          </table:table-cell>
          <table:table-cell table:style-name="TableRowCell" office:value-type="string">
            <text:p text:style-name="Table_20_Contents"><text:span text:style-name="T1">Извещение</text:span></text:p>
          </table:table-cell>
          <table:table-cell table:style-name="TableRowCell" office:value-type="string">
            <text:p text:style-name="Table_20_Contents"><text:span text:style-name="T1">Информационная карта</text:span></text:p>
          </table:table-cell>
        </table:table-row>
        <table:table-row>
          <table:table-cell table:style-name="TableRowCell" office:value-type="string">
            <text:p text:style-name="Table_20_Contents">Кооперативная ул., д. 3, корп. 6</text:p>
          </table:table-cell>
          <table:table-cell table:style-name="TableRowCell" office:value-type="string">
            <text:p text:style-name="Table_20_Contents"><text:a xlink:type="simple" xlink:href="/1.%20Извещение%20Кооперативная%20ул.,%20д.%203,%20к.%206.docx" office:name=""><text:span text:style-name="Definition">Извещение</text:span></text:a></text:p>
          </table:table-cell>
          <table:table-cell table:style-name="TableRowCell" office:value-type="string">
            <text:p text:style-name="Table_20_Contents"><text:a xlink:type="simple" xlink:href="/%201.%20Информационная%20карта%20Кооперативная%20ул.,%20д.%203,%20к.%206.doc" office:name=""><text:span text:style-name="Definition">Информационная карта</text:span></text:a></text:p>
          </table:table-cell>
        </table:table-row>
        <table:table-row>
          <table:table-cell table:style-name="TableRowCell" office:value-type="string">
            <text:p text:style-name="Table_20_Contents">Комсомольский пр-т, д. 46, корп. 1</text:p>
          </table:table-cell>
          <table:table-cell table:style-name="TableRowCell" office:value-type="string">
            <text:p text:style-name="Table_20_Contents"><text:a xlink:type="simple" xlink:href="/2.%20Извещение%20Комсомольский%20пр.%20д.%2046,%20к.1.docx" office:name=""><text:span text:style-name="Definition">Извещение</text:span></text:a></text:p>
          </table:table-cell>
          <table:table-cell table:style-name="TableRowCell" office:value-type="string">
            <text:p text:style-name="Table_20_Contents"><text:a xlink:type="simple" xlink:href="/2.%20Информационная%20Комсомольский%20пр.%20д.%2046,%20к.1.doc" office:name=""><text:span text:style-name="Definition">Информационная карта</text:span></text:a></text:p>
          </table:table-cell>
        </table:table-row>
        <table:table-row>
          <table:table-cell table:style-name="TableRowCell" office:value-type="string">
            <text:p text:style-name="Table_20_Contents">Курсовой пер., д. 15</text:p>
          </table:table-cell>
          <table:table-cell table:style-name="TableRowCell" office:value-type="string">
            <text:p text:style-name="Table_20_Contents"><text:a xlink:type="simple" xlink:href="/3.%20Извещение%20Курсовой%20пер.,%20д.%2015.docx" office:name=""><text:span text:style-name="Definition">Извещение</text:span></text:a></text:p>
          </table:table-cell>
          <table:table-cell table:style-name="TableRowCell" office:value-type="string">
            <text:p text:style-name="Table_20_Contents"><text:a xlink:type="simple" xlink:href="/3.%20Информационная%20карта%20Курсовой%20пер.,%20д.%2015.doc" office:name=""><text:span text:style-name="Definition">Информационная карта</text:span></text:a></text:p>
          </table:table-cell>
        </table:table-row>
        <table:table-row>
          <table:table-cell table:style-name="TableRowCell" office:value-type="string">
            <text:p text:style-name="Table_20_Contents">Остоженка ул., д. 7, стр. 1</text:p>
          </table:table-cell>
          <table:table-cell table:style-name="TableRowCell" office:value-type="string">
            <text:p text:style-name="Table_20_Contents"><text:a xlink:type="simple" xlink:href="/4.%20Извещение%20Остоженка%20ул.,%20д.%207,%20стр.%201.docx" office:name=""><text:span text:style-name="Definition">Извещение</text:span></text:a></text:p>
          </table:table-cell>
          <table:table-cell table:style-name="TableRowCell" office:value-type="string">
            <text:p text:style-name="Table_20_Contents"><text:a xlink:type="simple" xlink:href="/4.%20Информационная%20карта%20Остоженка%20ул.,%20д.%207,%20стр.%201.doc" office:name=""><text:span text:style-name="Definition">Информационная карта</text:span></text:a></text:p>
          </table:table-cell>
        </table:table-row>
        <table:table-row>
          <table:table-cell table:style-name="TableRowCell" office:value-type="string">
            <text:p text:style-name="Table_20_Contents">Малая Пироговская ул., д. 6-4</text:p>
          </table:table-cell>
          <table:table-cell table:style-name="TableRowCell" office:value-type="string">
            <text:p text:style-name="Table_20_Contents"><text:a xlink:type="simple" xlink:href="/5.%20Извещение%20М.%20Пироговская%20ул,%20д.%206-4.docx" office:name=""><text:span text:style-name="Definition">Извещение</text:span></text:a></text:p>
          </table:table-cell>
          <table:table-cell table:style-name="TableRowCell" office:value-type="string">
            <text:p text:style-name="Table_20_Contents"><text:a xlink:type="simple" xlink:href="/5.%20Информационная%20карта%20М.%20Пироговская%20ул.,%20д.%206-4.doc" office:name=""><text:span text:style-name="Definition">Информационная карта</text:span></text:a></text:p>
          </table:table-cell>
        </table:table-row>
        <table:table-row>
          <table:table-cell table:style-name="TableRowCell" office:value-type="string">
            <text:p text:style-name="Table_20_Contents">Плющиха ул., д. 43-47</text:p>
          </table:table-cell>
          <table:table-cell table:style-name="TableRowCell" office:value-type="string">
            <text:p text:style-name="Table_20_Contents"><text:a xlink:type="simple" xlink:href="/6.%20Извещение%20Плющиха%20ул.,%20д.%2043-47.docx" office:name=""><text:span text:style-name="Definition">Извещение</text:span></text:a></text:p>
          </table:table-cell>
          <table:table-cell table:style-name="TableRowCell" office:value-type="string">
            <text:p text:style-name="Table_20_Contents"><text:a xlink:type="simple" xlink:href="/6.%20Информационная%20карта%20Плющиха%20ул.,д.%2043-47.doc" office:name=""><text:span text:style-name="Definition">Информационная карта</text:span></text:a></text:p>
          </table:table-cell>
        </table:table-row>
        <table:table-row>
          <table:table-cell table:style-name="TableRowCell" office:value-type="string">
            <text:p text:style-name="Table_20_Contents">Пречистенка ул., д. 8, стр. 3</text:p>
          </table:table-cell>
          <table:table-cell table:style-name="TableRowCell" office:value-type="string">
            <text:p text:style-name="Table_20_Contents"><text:a xlink:type="simple" xlink:href="/7.%20Извещение%20Пречистенка%20ул.,%20д.%208,%20стр.%203.docx" office:name=""><text:span text:style-name="Definition">Извещение</text:span></text:a></text:p>
          </table:table-cell>
          <table:table-cell table:style-name="TableRowCell" office:value-type="string">
            <text:p text:style-name="Table_20_Contents"><text:a xlink:type="simple" xlink:href="/7.%20Информационная%20карта%20Пречистенка%20ул.,%20д.%208,%20стр.%203.doc" office:name=""><text:span text:style-name="Definition">Информационная карта</text:span></text:a></text:p>
          </table:table-cell>
        </table:table-row>
        <table:table-row>
          <table:table-cell table:style-name="TableRowCell" office:value-type="string">
            <text:p text:style-name="Table_20_Contents">Смоленская-Сенная пл., д. 27, стр. 7 (70 кв.м)</text:p>
          </table:table-cell>
          <table:table-cell table:style-name="TableRowCell" office:value-type="string">
            <text:p text:style-name="Table_20_Contents"><text:a xlink:type="simple" xlink:href="/8.%20Извещение%20Смоленская-Сенная%20пл,%20д.%2027,стр.%207,1%20п.docx" office:name=""><text:span text:style-name="Definition">Извещение</text:span></text:a></text:p>
          </table:table-cell>
          <table:table-cell table:style-name="TableRowCell" office:value-type="string">
            <text:p text:style-name="Table_20_Contents"><text:a xlink:type="simple" xlink:href="/8.%20Информационная%20карта%20Смоленская-Сенная%20пл.,%20д.%2027,%20стр.%207,%201%20п.doc" office:name=""><text:span text:style-name="Definition">Информационная карта</text:span></text:a></text:p>
          </table:table-cell>
        </table:table-row>
        <table:table-row>
          <table:table-cell table:style-name="TableRowCell" office:value-type="string">
            <text:p text:style-name="Table_20_Contents">Фрунзенская наб., д. 18</text:p>
          </table:table-cell>
          <table:table-cell table:style-name="TableRowCell" office:value-type="string">
            <text:p text:style-name="Table_20_Contents"><text:a xlink:type="simple" xlink:href="/9.%20Извещение%20Фрунзенская%20наб.,%20д.%2018.docx" office:name=""><text:span text:style-name="Definition">Извещение</text:span></text:a></text:p>
          </table:table-cell>
          <table:table-cell table:style-name="TableRowCell" office:value-type="string">
            <text:p text:style-name="Table_20_Contents"><text:a xlink:type="simple" xlink:href="/!9.%20Информационная%20карта%20Фрунзенская%20наб.,%20д.%2018.doc" office:name=""><text:span text:style-name="Definition">Информационная карта</text:span></text:a></text:p>
          </table:table-cell>
        </table:table-row>
        <table:table-row>
          <table:table-cell table:style-name="TableRowCell" office:value-type="string">
            <text:p text:style-name="Table_20_Contents">Чистый пер., д. 6, стр. 1</text:p>
          </table:table-cell>
          <table:table-cell table:style-name="TableRowCell" office:value-type="string">
            <text:p text:style-name="Table_20_Contents"><text:a xlink:type="simple" xlink:href="/10.%20Извещение%20Чистый%20пер.,%20д.%206,%20стр.1.docx" office:name=""><text:span text:style-name="Definition">Извещение</text:span></text:a></text:p>
          </table:table-cell>
          <table:table-cell table:style-name="TableRowCell" office:value-type="string">
            <text:p text:style-name="Table_20_Contents"><text:a xlink:type="simple" xlink:href="/10.%20Информационная%20карта%20Чистый%20пер.,%20д.%206,%20стр.1.doc" office:name=""><text:span text:style-name="Definition">Информационная карта</text:span></text:a></text:p>
          </table:table-cell>
        </table:table-row>
        <table:table-row>
          <table:table-cell table:style-name="TableRowCell" office:value-type="string">
            <text:p text:style-name="Table_20_Contents">ул. Хамовнический вал, д. 28</text:p>
          </table:table-cell>
          <table:table-cell table:style-name="TableRowCell" office:value-type="string">
            <text:p text:style-name="Table_20_Contents"><text:a xlink:type="simple" xlink:href="/11.%20Извещение%20Хамовнический%20вал%20ул.,%20д.%2028.docx" office:name=""><text:span text:style-name="Definition">Извещение</text:span></text:a></text:p>
          </table:table-cell>
          <table:table-cell table:style-name="TableRowCell" office:value-type="string">
            <text:p text:style-name="Table_20_Contents"><text:a xlink:type="simple" xlink:href="/11.%20Информационная%20карта%20Хамовнический%20вал%20ул.,%20д.%2028.doc" office:name=""><text:span text:style-name="Definition">Информационная карта</text:span></text:a></text:p>
          </table:table-cell>
        </table:table-row>
        <table:table-row>
          <table:table-cell table:style-name="TableRowCell" office:value-type="string">
            <text:p text:style-name="Table_20_Contents">Тимура Фрунзе ул., д. 20, стр. 1</text:p>
          </table:table-cell>
          <table:table-cell table:style-name="TableRowCell" office:value-type="string">
            <text:p text:style-name="Table_20_Contents"><text:a xlink:type="simple" xlink:href="/12.%20Извещение%20Т.Фрунзе%20ул.,%20д.%2020,%20стр.1.docx" office:name=""><text:span text:style-name="Definition">Извещение</text:span></text:a></text:p>
          </table:table-cell>
          <table:table-cell table:style-name="TableRowCell" office:value-type="string">
            <text:p text:style-name="Table_20_Contents"><text:a xlink:type="simple" xlink:href="/12.%20Информационная%20карта%20Т.%20Фрунзе%20ул.,%20д.%2020.doc" office:name=""><text:span text:style-name="Definition">Информационная карта</text:span></text:a></text:p>
          </table:table-cell>
        </table:table-row>
        <table:table-row>
          <table:table-cell table:style-name="TableRowCell" office:value-type="string">
            <text:p text:style-name="Table_20_Contents">Фрунзенская наб., д. 10</text:p>
          </table:table-cell>
          <table:table-cell table:style-name="TableRowCell" office:value-type="string">
            <text:p text:style-name="Table_20_Contents"><text:a xlink:type="simple" xlink:href="/13.%20Извещение%20Фрунзенская%20наб.,%20д.%2010.docx" office:name=""><text:span text:style-name="Definition">Извещение</text:span></text:a></text:p>
          </table:table-cell>
          <table:table-cell table:style-name="TableRowCell" office:value-type="string">
            <text:p text:style-name="Table_20_Contents"><text:a xlink:type="simple" xlink:href="/13.%20Информационная%20карта%20Фрунзенская%20наб.,%20д.%2010.doc" office:name=""><text:span text:style-name="Definition">Информационная карта</text:span></text:a></text:p>
          </table:table-cell>
        </table:table-row>
      </table:table>
      <text:p text:style-name="First_20_paragraph"><text:line-break/></text:p>
      <text:p text:style-name="Text_20_body">27 сентября 2023 года с 11.00 в управе района Хамовники города Москвы состоятся заседания Конкурсной комиссии, на которых будут произведены вскрытия конвертов на участие в конкурсе на право заключения договоров на реализацию социального проекта (программы) по организации досуговой, социально-воспитательной, физкультурно-оздоровительной и спортивной работы с населением по месту жительства с использованием нежилых помещений, находящихся в оперативном управлении управы района Хамовники города Москвы.</text:p>
      <text:p text:style-name="Text_20_body"><text:line-break/></text:p>
      <text:p text:style-name="Text_20_body"><text:line-break/></text:p>
      <text:p text:style-name="Text_20_body">Адрес страницы: <text:a xlink:type="simple" xlink:href="http://hamovniki.mos.ru/administrative-authority-shall-inform/detail/11798362.html" office:name=""><text:span text:style-name="Definition">http://hamovniki.mos.ru/administrative-authority-shall-inform/detail/1179836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8T03:32:21Z</meta:creation-date>
    <dc:date>2025-05-08T03:32:21Z</dc:date>
  </office:meta>
</office:document-meta>
</file>