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информирует-о-выявлении-в-обороте-небезопасной-детской-продукции"/>Роспотребнадзор информирует о выявлении в обороте небезопасной детской продукции<text:bookmark-end text:name="роспотребнадзор-информирует-о-выявлении-в-обороте-небезопасной-детской-продукции"/></text:h>
      <text:p text:style-name="First_20_paragraph">01.09.2023</text:p>
      <text:p text:style-name="Text_20_body">Управление Федеральной службы по надзору в сфере защиты прав потребителей и благополучия человека по городу Москве сообщает о выявлении в обороте небезопасной детской продукции, сертификат соответствия которой (№ ЕАЭС RU С - CN.АЯ46.В.12588/20, серия RU № 0234869 от 13.03.2020) признан Управлением Роспотребнадзора по г. Москве недействительным.</text:p>
      <text:p text:style-name="Text_20_body">Реализация детской продукции, сопровождающейся признанным недействительным сертификатом соответствия, запрещена. Ответственность за реализацию небезопасной детской продукции, несоответствующей обязательным требованиям, согласно ч.1 ст.36 Федерального закона от 27.12.2002 № 183-ФЗ «О техническом регулировании», несет как изготовитель такой продукции, так и продавец.</text:p>
      <text:p text:style-name="Text_20_body">Предприятиям торговли (в том числе дистанционной) необходимо при обнаружении на хранении и реализации вышеуказанной продукции незамедлительной приостановить ее реализацию и проинформировать Управления Роспотребнадзора по г. Москве. </text:p>
      <text:p text:style-name="Text_20_body"><text:a xlink:type="simple" xlink:href="https://cao.mos.ru/upload/%D0%A0%D0%95%D0%A8%D0%95%D0%9D%D0%98%D0%95.pdf" office:name=""><text:span text:style-name="Definition"><text:span text:style-name="T1">Приложение: Решение о признании недействительным сертификата соответствия</text:span></text:span></text:a></text:p>
      <text:p text:style-name="Text_20_body"><text:line-break/></text:p>
      <text:p text:style-name="Text_20_body">Адрес страницы: <text:a xlink:type="simple" xlink:href="http://hamovniki.mos.ru/administrative-authority-shall-inform/detail/11808067.html" office:name=""><text:span text:style-name="Definition">http://hamovniki.mos.ru/administrative-authority-shall-inform/detail/1180806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8T18:39:44Z</meta:creation-date>
    <dc:date>2025-06-08T18:39:44Z</dc:date>
  </office:meta>
</office:document-meta>
</file>