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ударственная-инспекция-по-контролю-за-использованием-объектов-недвижимости-города-москвы-информирует"/>Государственная инспекция по контролю за использованием объектов недвижимости города Москвы информирует<text:bookmark-end text:name="государственная-инспекция-по-контролю-за-использованием-объектов-недвижимости-города-москвы-информирует"/></text:h>
      <text:p text:style-name="First_20_paragraph">16.10.2023</text:p>
      <text:p text:style-name="Text_20_body"><text:line-break/></text:p>
      <text:p text:style-name="Text_20_body">Адрес страницы: <text:a xlink:type="simple" xlink:href="http://hamovniki.mos.ru/administrative-authority-shall-inform/detail/11904258.html" office:name=""><text:span text:style-name="Definition">http://hamovniki.mos.ru/administrative-authority-shall-inform/detail/1190425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2T06:34:53Z</meta:creation-date>
    <dc:date>2025-02-22T06:34:53Z</dc:date>
  </office:meta>
</office:document-meta>
</file>