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региональная-общественная-организация-общественный-совет-по-проблеме-подросткового-курения-информирует"/>Межрегиональная общественная организация «Общественный Совет по проблеме подросткового курения» информирует<text:bookmark-end text:name="межрегиональная-общественная-организация-общественный-совет-по-проблеме-подросткового-курения-информирует"/></text:h>
      <text:p text:style-name="First_20_paragraph">18.10.2023</text:p>
      <text:p text:style-name="Text_20_body"><text:line-break/></text:p>
      <text:p text:style-name="Text_20_body">Адрес страницы: <text:a xlink:type="simple" xlink:href="http://hamovniki.mos.ru/administrative-authority-shall-inform/detail/11913432.html" office:name=""><text:span text:style-name="Definition">http://hamovniki.mos.ru/administrative-authority-shall-inform/detail/1191343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9T05:23:01Z</meta:creation-date>
    <dc:date>2024-11-19T05:23:01Z</dc:date>
  </office:meta>
</office:document-meta>
</file>