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овский-университет-мвд-россии-имени-в.я.-кикотя-проводит-день-открытых-дверей"/>Московский университет МВД России имени В.Я. Кикотя проводит день открытых дверей<text:bookmark-end text:name="московский-университет-мвд-россии-имени-в.я.-кикотя-проводит-день-открытых-дверей"/></text:h>
      <text:p text:style-name="First_20_paragraph">20.10.2023</text:p>
      <text:p text:style-name="Text_20_body"><text:span text:style-name="T1">В целях проведения профориентационной работы среди молодежи, Московский университет МВД России имени В.Я. Кикотя проводит день открытых дверей.</text:span></text:p>
      <text:p text:style-name="Text_20_body">21 и 28 октября 2023 года; 18,25 ноября 2023 года и 16, 23 декабря 2023 года для абитуриентов, поступающих по всем специальностям и направлениям подготовки по адресу: г. Москва, ул. Академика Волгина, д. 12 в 10 часов 00 минут.</text:p>
      <text:p text:style-name="Text_20_body">11 ноября 2023 года для абитуриентов, поступающих в институт психологии служебной деятельности органов внутренних дел по адресу: г. Москва, ул. Кольская, д. 2 в 10 часов 00 минут.</text:p>
      <text:p text:style-name="Text_20_body">2 декабря 2023 года для абитуриентов, поступающих на факультет подготовки специалистов в области информационной безопасности по адресу: г. Москва, ул. Коптевская, д. 63 в 10 часов 00 минут.</text:p>
      <text:p text:style-name="Text_20_body"><text:line-break/></text:p>
      <text:p text:style-name="Text_20_body">Адрес страницы: <text:a xlink:type="simple" xlink:href="http://hamovniki.mos.ru/administrative-authority-shall-inform/detail/11920213.html" office:name=""><text:span text:style-name="Definition">http://hamovniki.mos.ru/administrative-authority-shall-inform/detail/11920213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1T03:34:33Z</meta:creation-date>
    <dc:date>2024-09-21T03:34:33Z</dc:date>
  </office:meta>
</office:document-meta>
</file>