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период-с-23-по-26-ноября-2023-в-москве-пройдет-всероссийский-художественный-конкурс-юный-талант-россии"/>В период с 23 по 26 ноября 2023 в Москве пройдет Всероссийский художественный конкурс «Юный талант России»<text:bookmark-end text:name="в-период-с-23-по-26-ноября-2023-в-москве-пройдет-всероссийский-художественный-конкурс-юный-талант-россии"/></text:h>
      <text:p text:style-name="First_20_paragraph">30.10.2023</text:p>
      <text:p text:style-name="Text_20_body">В период с 23 по 26 ноября 2023 в Москве пройдет Всероссийский художественный конкурс «Юный талант России».</text:p>
      <text:p text:style-name="Text_20_body"><text:line-break/></text:p>
      <text:p text:style-name="Text_20_body">Всероссийский художественный конкурс «Юный талант России» организован РОО ТС «Евразийский Художественный Союз» (www.artunion.pro) при поддержке Общероссийского общественно-государственного движения детей и молодежи «Движение Первых».</text:p>
      <text:p text:style-name="Text_20_body"><text:line-break/></text:p>
      <text:p text:style-name="Text_20_body">Данный конкурс проводится в соответствии с Всероссийской программой выявления и поддержки одарённых подростков и молодёжи в области изобразительного искусства и ставит своими целями выявление одаренных детей и подростков в области изобразительного искусства, проживающих на территории Российской Федерации, повышение уровня подготовки детей и подростков, обучающихся в системе дополнительного образования и в профессиональных образовательных учреждениях, развитие системы академического художественного образования в стране, развитие творческих связей между учебными заведениями регионов России.</text:p>
      <text:p text:style-name="Text_20_body"><text:line-break/></text:p>
      <text:p text:style-name="Text_20_body">Конкурс открыт для детей и подростков, занимающийся изобразительным искусством как самостоятельно, так и в художественных кружках и студиях, в художественных школах и школах искусств, в академических художественных лицеях и в профессиональных образовательных учреждениях. Возраст участников: Конкурс проводится по 3 номинациям: рисунок, живопись и архитектура (или композиция) в каждой из четырёх возрастных групп:</text:p>
      <text:p text:style-name="Text_20_body">1 группа 9 -11 лет;</text:p>
      <text:p text:style-name="Text_20_body">2 группа 12 - 13 лет;</text:p>
      <text:p text:style-name="Text_20_body">3 группа 14 - 15 лет;</text:p>
      <text:p text:style-name="Text_20_body">4 группа 16 – 18 лет.</text:p>
      <text:p text:style-name="Text_20_body"><text:line-break/></text:p>
      <text:p text:style-name="Text_20_body">Конкурс проводится по специальностям: живопись, графика, композиция или архитектура. К участию в конкурсе принимаются: наброски, зарисовки, рисунки, этюды (живописные и скульптурные), композиции или эскизные архитектурные и дизайн проекты, выполненные самостоятельно в любой технике (графитный карандаш, тушь, гуашь, акварель, темпера, масло, сангина, сепия и др.).</text:p>
      <text:p text:style-name="Text_20_body"><text:line-break/></text:p>
      <text:p text:style-name="Text_20_body">Официальный сайт Фестиваля: talantfestival.ru</text:p>
      <text:p text:style-name="Text_20_body"><text:line-break/></text:p>
      <text:p text:style-name="Text_20_body">Адрес страницы: <text:a xlink:type="simple" xlink:href="http://hamovniki.mos.ru/administrative-authority-shall-inform/detail/11947358.html" office:name=""><text:span text:style-name="Definition">http://hamovniki.mos.ru/administrative-authority-shall-inform/detail/11947358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15T10:13:31Z</meta:creation-date>
    <dc:date>2024-12-15T10:13:31Z</dc:date>
  </office:meta>
</office:document-meta>
</file>