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района-хамовники-максим-дерюгин-провел-час-советника"/>Глава управы района Хамовники Максим Дерюгин провел «Час советника»<text:bookmark-end text:name="глава-управы-района-хамовники-максим-дерюгин-провел-час-советника"/></text:h>
      <text:p text:style-name="First_20_paragraph">25.01.2024</text:p>
      <text:p text:style-name="Text_20_body">Глава управы района Хамовники Максим Дерюгин провел «Час советника».<text:line-break/><text:line-break/>На первый в 2024 году прием пришла Людмила Васильевна Лакеева – общественный советник дома 6 по 1-й Фрунзенской улице.<text:line-break/><text:line-break/>В своём доме Людмила Васильевна пользуется заслуженным уважением и доверием жителей, поэтому к ней часто обращаются за помощью и советом. Благо, есть возможность оперативно переадресовать вопросы главе управы.<text:line-break/><text:line-break/>Максим Александрович обсудил с советником самые разные вопросы, уделив особое внимание работе управляющей компании ГБУ «Жилищник».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2118284.html" office:name=""><text:span text:style-name="Definition">http://hamovniki.mos.ru/administrative-authority-shall-inform/detail/1211828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20:41:12Z</meta:creation-date>
    <dc:date>2024-11-27T20:41:12Z</dc:date>
  </office:meta>
</office:document-meta>
</file>