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еративно-профилактическое-мероприятие-превентив."/>Оперативно-профилактическое мероприятие «Превентив».<text:bookmark-end text:name="оперативно-профилактическое-мероприятие-превентив."/></text:h>
      <text:p text:style-name="First_20_paragraph">20.03.2024</text:p>
      <text:p text:style-name="Text_20_body">В целях профилактики преступлений и правонарушений в сфере семейно-бытовых отношений, в период с 20 по 28 марта 2024 года на территории района Хамовники города Москвы проводится оперативно-профилактическое мероприятие «Превентив».</text:p>
      <text:p text:style-name="Text_20_body">Основополагающей задачей мероприятия является применение мер профилактического воздействия, в том числе предусмотренных административным и уголовным законодательством Российской Федерации, в отношении лиц, допускающих правонарушения в сфере семейно-бытовых отношений.</text:p>
      <text:p text:style-name="Text_20_body">Уважаемые граждане, если Вы обладаете информацией о совершении преступлений в сфере семейно-бытовых отношений незамедлительно обратитесь в полицию или позвоните по телефону «102».</text:p>
      <text:p text:style-name="Text_20_body"><text:line-break/></text:p>
      <text:p text:style-name="Text_20_body"><text:line-break/></text:p>
      <text:p text:style-name="Text_20_body">Адрес страницы: <text:a xlink:type="simple" xlink:href="http://hamovniki.mos.ru/administrative-authority-shall-inform/detail/12259320.html" office:name=""><text:span text:style-name="Definition">http://hamovniki.mos.ru/administrative-authority-shall-inform/detail/12259320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30T20:42:16Z</meta:creation-date>
    <dc:date>2024-11-30T20:42:16Z</dc:date>
  </office:meta>
</office:document-meta>
</file>