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план-мероприятий-государственного-бюджетного-учреждения-города-москвы-московский-дом-национальностей-на-май-2024-г."/>План мероприятий Государственного бюджетного учреждения города Москвы «Московский дом национальностей» на май 2024 г.<text:bookmark-end text:name="план-мероприятий-государственного-бюджетного-учреждения-города-москвы-московский-дом-национальностей-на-май-2024-г."/></text:h>
      <text:p text:style-name="First_20_paragraph">27.04.2024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№</text:p>
            <text:p text:style-name="Table_20_Contents">п/п</text:p>
          </table:table-cell>
          <table:table-cell table:style-name="TableRowCell" office:value-type="string">
            <text:p text:style-name="Table_20_Contents">Дата</text:p>
          </table:table-cell>
          <table:table-cell table:style-name="TableRowCell" office:value-type="string">
            <text:p text:style-name="Table_20_Contents">Мероприятие</text:p>
          </table:table-cell>
          <table:table-cell table:style-name="TableRowCell" office:value-type="string">
            <text:p text:style-name="Table_20_Contents">Место</text:p>
            <text:p text:style-name="Table_20_Contents">Проведения</text:p>
            <text:p text:style-name="Table_20_Contents">Залы</text:p>
          </table:table-cell>
        </table:table-row>
        <table:table-row>
          <table:table-cell table:style-name="TableRowCell" office:value-type="string" table:number-columns-spanned="4">
            <text:p text:style-name="Table_20_Contents"><text:span text:style-name="T1">3 мая</text:span></text:p>
            <text:p text:style-name="Table_20_Contents"><text:span text:style-name="T1">пятница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18.00-20.30</text:p>
          </table:table-cell>
          <table:table-cell table:style-name="TableRowCell" office:value-type="string">
            <text:p text:style-name="Table_20_Contents">РОО «Землячество Донбассовцев». Сольный концерт Николая Голоденко «Сын России», посвященный Дню Победы и участникам СВО.</text:p>
          </table:table-cell>
          <table:table-cell table:style-name="TableRowCell" office:value-type="string">
            <text:p text:style-name="Table_20_Contents">ГБУ «МДН»</text:p>
            <text:p text:style-name="Table_20_Contents"><text:span text:style-name="T1">2</text:span></text:p>
          </table:table-cell>
        </table:table-row>
        <table:table-row>
          <table:table-cell table:style-name="TableRowCell" office:value-type="string" table:number-columns-spanned="4">
            <text:p text:style-name="Table_20_Contents"><text:span text:style-name="T1">4 мая</text:span></text:p>
            <text:p text:style-name="Table_20_Contents"><text:span text:style-name="T1">суббота</text:span>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11.00-14.00</text:p>
          </table:table-cell>
          <table:table-cell table:style-name="TableRowCell" office:value-type="string">
            <text:p text:style-name="Table_20_Contents">Комиссия по информационной политике Совета по делам национальностей при Правительстве Москвы. Презентация многонационального журнала «Мы».</text:p>
          </table:table-cell>
          <table:table-cell table:style-name="TableRowCell" office:value-type="string">
            <text:p text:style-name="Table_20_Contents">ГБУ «МДН»</text:p>
            <text:p text:style-name="Table_20_Contents"><text:span text:style-name="T1">2,4</text:span></text:p>
          </table:table-cell>
        </table:table-row>
        <table:table-row>
          <table:table-cell table:style-name="TableRowCell" office:value-type="string" table:number-columns-spanned="4">
            <text:p text:style-name="Table_20_Contents"><text:span text:style-name="T1">6 мая</text:span></text:p>
            <text:p text:style-name="Table_20_Contents"><text:span text:style-name="T1">понедельник</text:span>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18.00-20.30</text:p>
          </table:table-cell>
          <table:table-cell table:style-name="TableRowCell" office:value-type="string">
            <text:p text:style-name="Table_20_Contents">Концертная программа, посвящённая Победе в Великой Отечественной войне «День Великой Победы» в рамках проекта «Знаменательные и памятные даты».</text:p>
          </table:table-cell>
          <table:table-cell table:style-name="TableRowCell" office:value-type="string">
            <text:p text:style-name="Table_20_Contents">ГБУ «МДН»</text:p>
            <text:p text:style-name="Table_20_Contents"><text:span text:style-name="T1">2</text:span></text:p>
          </table:table-cell>
        </table:table-row>
        <table:table-row>
          <table:table-cell table:style-name="TableRowCell" office:value-type="string" table:number-columns-spanned="4">
            <text:p text:style-name="Table_20_Contents"><text:span text:style-name="T1">14 мая</text:span></text:p>
            <text:p text:style-name="Table_20_Contents"><text:span text:style-name="T1">вторник</text:span>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16.00-18.00</text:p>
          </table:table-cell>
          <table:table-cell table:style-name="TableRowCell" office:value-type="string">
            <text:p text:style-name="Table_20_Contents">Семинар «Иностранные рабочие на московском рынке труда: особенности и тренды» в рамках проекта «Миграционная политика и вопросы адаптации и интеграции иностранных граждан в современной России».</text:p>
          </table:table-cell>
          <table:table-cell table:style-name="TableRowCell" office:value-type="string">
            <text:p text:style-name="Table_20_Contents">ГБУ «МДН»</text:p>
            <text:p text:style-name="Table_20_Contents"><text:span text:style-name="T1">4</text:span></text:p>
          </table:table-cell>
        </table:table-row>
        <table:table-row>
          <table:table-cell table:style-name="TableRowCell" office:value-type="string" table:number-columns-spanned="4">
            <text:p text:style-name="Table_20_Contents"><text:span text:style-name="T1">15 мая</text:span></text:p>
            <text:p text:style-name="Table_20_Contents"><text:span text:style-name="T1">среда</text:span>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15.00-17.00</text:p>
          </table:table-cell>
          <table:table-cell table:style-name="TableRowCell" office:value-type="string">
            <text:p text:style-name="Table_20_Contents">Семинар «Родной язык как важный фактор формирования и сохранения духовно-нравственных ценностей народов России» в рамках проекта «Сохранение языкового разнообразия в России: опыт и перспективы».</text:p>
          </table:table-cell>
          <table:table-cell table:style-name="TableRowCell" office:value-type="string">
            <text:p text:style-name="Table_20_Contents">ГБУ «МДН»</text:p>
            <text:p text:style-name="Table_20_Contents"><text:span text:style-name="T1">4</text:span></text:p>
          </table:table-cell>
        </table:table-row>
        <table:table-row>
          <table:table-cell table:style-name="TableRowCell" office:value-type="string" table:number-columns-spanned="4">
            <text:p text:style-name="Table_20_Contents"><text:span text:style-name="T1">18 мая</text:span></text:p>
            <text:p text:style-name="Table_20_Contents"><text:span text:style-name="T1">суббота</text:span></text:p>
          </table:table-cell>
        </table:table-row>
        <table:table-row>
          <table:table-cell table:style-name="TableRowCell" office:value-type="string">
            <text:p text:style-name="Table_20_Contents">6.</text:p>
          </table:table-cell>
          <table:table-cell table:style-name="TableRowCell" office:value-type="string">
            <text:p text:style-name="Table_20_Contents">16.00-19.00</text:p>
          </table:table-cell>
          <table:table-cell table:style-name="TableRowCell" office:value-type="string">
            <text:p text:style-name="Table_20_Contents">Гала-концерт в рамках Всероссийского фестиваля-конкурса «Малая родина – великие песни» в рамках проекта ГБУ «МДН».</text:p>
          </table:table-cell>
          <table:table-cell table:style-name="TableRowCell" office:value-type="string">
            <text:p text:style-name="Table_20_Contents">ГБУ «МДН»</text:p>
            <text:p text:style-name="Table_20_Contents"><text:span text:style-name="T1">2,6,114</text:span></text:p>
            <text:p text:style-name="Table_20_Contents"><text:span text:style-name="T1">115</text:span></text:p>
            <text:p text:style-name="Table_20_Contents"><text:span text:style-name="T1">двор</text:span></text:p>
          </table:table-cell>
        </table:table-row>
        <table:table-row>
          <table:table-cell table:style-name="TableRowCell" office:value-type="string" table:number-columns-spanned="4">
            <text:p text:style-name="Table_20_Contents"><text:span text:style-name="T1">22 мая</text:span></text:p>
            <text:p text:style-name="Table_20_Contents"><text:span text:style-name="T1">среда</text:span></text:p>
          </table:table-cell>
        </table:table-row>
        <table:table-row>
          <table:table-cell table:style-name="TableRowCell" office:value-type="string">
            <text:p text:style-name="Table_20_Contents">7.</text:p>
          </table:table-cell>
          <table:table-cell table:style-name="TableRowCell" office:value-type="string">
            <text:p text:style-name="Table_20_Contents">15.00-17.00</text:p>
          </table:table-cell>
          <table:table-cell table:style-name="TableRowCell" office:value-type="string">
            <text:p text:style-name="Table_20_Contents">ФНКА Белорусов России. Научно-практическая конференция «Мир спасенный обязан помнить. К 80-летию освобождения Советским Союзом стран Восточной и Центральной Европы от немецко-нацистской оккупации».</text:p>
          </table:table-cell>
          <table:table-cell table:style-name="TableRowCell" office:value-type="string">
            <text:p text:style-name="Table_20_Contents">ГБУ «МДН»</text:p>
            <text:p text:style-name="Table_20_Contents"><text:span text:style-name="T1">4</text:span></text:p>
          </table:table-cell>
        </table:table-row>
        <table:table-row>
          <table:table-cell table:style-name="TableRowCell" office:value-type="string" table:number-columns-spanned="4">
            <text:p text:style-name="Table_20_Contents"><text:span text:style-name="T1">24 мая</text:span></text:p>
            <text:p text:style-name="Table_20_Contents"><text:span text:style-name="T1">пятница</text:span></text:p>
          </table:table-cell>
        </table:table-row>
        <table:table-row>
          <table:table-cell table:style-name="TableRowCell" office:value-type="string">
            <text:p text:style-name="Table_20_Contents">8.</text:p>
          </table:table-cell>
          <table:table-cell table:style-name="TableRowCell" office:value-type="string">
            <text:p text:style-name="Table_20_Contents">10.30-18.00</text:p>
          </table:table-cell>
          <table:table-cell table:style-name="TableRowCell" office:value-type="string">
            <text:p text:style-name="Table_20_Contents">ФГБУН Институт славяноведения РАН. Международный симпозиум «Славянский мир в третьем тысячелетии».</text:p>
          </table:table-cell>
          <table:table-cell table:style-name="TableRowCell" office:value-type="string">
            <text:p text:style-name="Table_20_Contents">ГБУ «МДН»</text:p>
            <text:p text:style-name="Table_20_Contents"><text:span text:style-name="T1">4,3б</text:span></text:p>
          </table:table-cell>
        </table:table-row>
        <table:table-row>
          <table:table-cell table:style-name="TableRowCell" office:value-type="string" table:number-columns-spanned="4">
            <text:p text:style-name="Table_20_Contents"><text:span text:style-name="T1">29 мая</text:span></text:p>
            <text:p text:style-name="Table_20_Contents"><text:span text:style-name="T1">среда</text:span></text:p>
          </table:table-cell>
        </table:table-row>
        <table:table-row>
          <table:table-cell table:style-name="TableRowCell" office:value-type="string">
            <text:p text:style-name="Table_20_Contents">9.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        <text:p text:style-name="Table_20_Contents">РОО «Национально-культурная автономия «Белорусы Москвы». Международная военно-историческая конференция «80-ая годовщина освобождения Белоруссии от немецко-фашистских захватчиков: история и современность».</text:p>
          </table:table-cell>
          <table:table-cell table:style-name="TableRowCell" office:value-type="string">
            <text:p text:style-name="Table_20_Contents">ГБУ «МДН»</text:p>
            <text:p text:style-name="Table_20_Contents"><text:span text:style-name="T1">2</text:span>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hamovniki.mos.ru/administrative-authority-shall-inform/detail/12345806.html" office:name=""><text:span text:style-name="Definition">http://hamovniki.mos.ru/administrative-authority-shall-inform/detail/1234580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3T18:24:52Z</meta:creation-date>
    <dc:date>2024-09-13T18:24:52Z</dc:date>
  </office:meta>
</office:document-meta>
</file>