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воспользоваться-льготой-не-учтенной-в-налоговом-уведомлении"/>Как воспользоваться льготой, не учтенной в налоговом уведомлении<text:bookmark-end text:name="как-воспользоваться-льготой-не-учтенной-в-налоговом-уведомлении"/></text:h>
      <text:p text:style-name="First_20_paragraph">19.11.2024</text:p>
      <text:p text:style-name="Text_20_body"><text:span text:style-name="T1">Шаг 1.</text:span> Проверить, учтена ли льгота в налоговом уведомлении. Для этого изучить в налоговом уведомлении содержание граф «Размер налоговых льгот», «Налоговый вычет».</text:p>
      <text:p text:style-name="Text_20_body"><text:span text:style-name="T1">Шаг 2.</text:span> Если в налоговом уведомлении льготы не применены, необходимо выяснить относится ли налогоплательщик к категориям лиц, имеющим право на льготы по объектам в налоговом уведомлении.</text:p>
      <text:p text:style-name="Text_20_body">В случае, если в отношении объекта налогообложения предоставлена льгота и сумма налога к уплате равна «нулю», такой объект не указывается в налоговом уведомлении.</text:p>
      <text:p text:style-name="Text_20_body"><text:span text:style-name="T1">Транспортный налог</text:span></text:p>
      <text:p text:style-name="Text_20_body">На территории г. Москвы освобождение от уплаты налога предусмотрено Законом г. Москвы от 09.07.2008 № 33 в отношении одного автомобиля для определенных льготных категорий налогоплательщиков (инвалиды I и II групп; ветераны боевых действий; один из родителей (усыновителей) в многодетной семье и т.п.).</text:p>
      <text:p text:style-name="Text_20_body"><text:span text:style-name="T1">Земельный налог</text:span></text:p>
      <text:p text:style-name="Text_20_body">Действует федеральная льгота (налоговый вычет), которая уменьшает налоговую базу на размер кадастровой стоимости 600 квадратных метров одного земельного участка. Льготой могут воспользоваться владельцы земельных участков, относящиеся к следующим категориям: пенсионеры; предпенсионеры; инвалиды I и II групп; инвалиды с детства, дети-инвалиды; инвалиды и ветераны боевых действий; физические лица, имеющие трех и более несовершеннолетних детей; другие категории граждан, указанные в п. 5 ст. 391 НК РФ.</text:p>
      <text:p text:style-name="Text_20_body">Дополнительные льготы по земельному налогу для отдельных категорий граждан в отношении земельных участков, расположенных на территории г. Москвы, установлены Законом г. Москвы от 24.11.2004 № 74.</text:p>
      <text:p text:style-name="Text_20_body"><text:span text:style-name="T1">Налог на имущество физических лиц</text:span></text:p>
      <text:p text:style-name="Text_20_body">Льготы для 21 категории налогоплательщиков (в том числе пенсионеры, предпенсионеры, инвалиды I и II групп инвалидности; инвалиды с детства, дети-инвалиды; инвалиды и ветераны боевых действий; военнослужащие, лица, принимающие (принимавшие) участие в специальной военной операции и члены их семей, владельцы хозстроений до 50 кв.м и т.п.) предусмотрены статьей 407 НК РФ. Льгота предоставляется в размере подлежащей уплате суммы налога в отношении объекта, не используемого в предпринимательской деятельности. Льгота предоставляется в отношении одного объекта каждого вида с максимальной исчисленной суммой налога: 1) квартира или комната; 2) жилой дом; 3) помещение или сооружение, указанные в подпункте 14 пункта 1 статьи 407 НК РФ; 4) хозяйственное строение или сооружение, указанные в подпункте 15 пункта 1 статьи 407 НК РФ; 5) гараж или машино-место.</text:p>
      <text:p text:style-name="Text_20_body">Дополнительные льготы по налогу на имущество физических лиц для отдельных категорий граждан в отношении объектов недвижимости, расположенных на территории г. Москвы, установлены Законом г. Москвы от 19.11.2014 № 51.</text:p>
      <text:p text:style-name="Text_20_body">При этом налоговая льгота в соответствии с пунктом 1 статьи 407 НК РФ не предоставляется в отношении объектов налогообложения, включенных в перечень, определяемый в соответствии с пунктом 7 статьи 378.2 НК РФ, в отношении объектов налогообложения, предусмотренных абзацем вторым пункта 10 статьи 378.2 НК РФ, а также в отношении объектов налогообложения, кадастровая стоимость каждого из которых превышает 300 миллионов рублей.</text:p>
      <text:p text:style-name="Text_20_body"><text:span text:style-name="T1">Шаг 3</text:span>. Убедившись, что налогоплательщик относится к категориям лиц, имеющим право на налоговую льготу, но налоговая льгота не учтена в налоговом уведомлении, налогоплательщик вправе подать заявление о предоставлении льготы по транспортному налогу, земельному налогу, налогу на имущество физических лиц по форме, установленной приказом ФНС России от 14.11.2017 № ММВ-7-21/897@.</text:p>
      <text:p text:style-name="Text_20_body">Подать заявление о предоставлении налоговой льготы в налоговый орган можно любым удобным способом:</text:p>
      <text:p text:style-name="Text_20_body">• через личный кабинет налогоплательщика;</text:p>
      <text:p text:style-name="Text_20_body">• почтовым сообщением;</text:p>
      <text:p text:style-name="Text_20_body">• путем личного обращения в любую налоговую инспекцию;</text:p>
      <text:p text:style-name="Text_20_body">• через уполномоченный МФЦ.</text:p>
      <text:p text:style-name="Text_20_body">К заявлению налогоплательщик вправе представить документы, подтверждающие право на налоговую льготу.</text:p>
      <text:p text:style-name="Text_20_body"><text:line-break/></text:p>
      <text:p text:style-name="Text_20_body">Адрес страницы: <text:a xlink:type="simple" xlink:href="http://hamovniki.mos.ru/administrative-authority-shall-inform/detail/12669937.html" office:name=""><text:span text:style-name="Definition">http://hamovniki.mos.ru/administrative-authority-shall-inform/detail/12669937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06T01:55:33Z</meta:creation-date>
    <dc:date>2024-12-06T01:55:33Z</dc:date>
  </office:meta>
</office:document-meta>
</file>