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амовническая-межрайонная-прокуратура-дала-заключение-по-делу-о-выселении-обучающегося-из-общежития"/>Хамовническая межрайонная прокуратура дала заключение по делу о выселении обучающегося из общежития<text:bookmark-end text:name="хамовническая-межрайонная-прокуратура-дала-заключение-по-делу-о-выселении-обучающегося-из-общежития"/></text:h>
      <text:p text:style-name="First_20_paragraph">18.12.2024</text:p>
      <text:p text:style-name="Text_20_body">С участием Хамовнической межрайонной прокуратуры суд рассмотрел гражданское дело по иску Университета к студенту о принудительном выселении, а ответчик в свою очередь предъявил встречное исковое заявление о признании приказа о выселении незаконным, признании права пользования койко-местом в комнате общежития для временного проживания в нем на период обучения, обязать ответчика заключить договор найма жилого помещения в общежитии. В ходе судебного разбирательства установлено, что между сторонами был заключен договор найма жилого помещения в общежитии, согласно которому Университет передает студенту в пользование койко-место в комнате общежития для временного проживания на период обучения (которое до настоящего времени не окончено). Однако приказом истец выселил обучающегося из студенческого общежития с 01.10.2023 года в связи с нарушением условий договора найма жилого помещения в общежитии. При этом нарушений условий договора со стороны ответчика не установлено, предупреждений или устных замечаний в его адрес не поступало, обучающийся своевременно вносил плату за помещение и коммунальные услуги. Учитывая данные обстоятельства, прокурор, принимавший участие в гражданском деле, дал заключение об отказе в удовлетворении требований о выселении, удовлетворить встречное исковое заявление. Решением Хамовнического районного суда г. Москвы в удовлетворении исковых требований Университета отказано, а встречное исковое заявление удовлетворено. Решение суда в законную силу не вступило.</text:p>
      <text:p text:style-name="Text_20_body"><text:line-break/></text:p>
      <text:p text:style-name="Text_20_body">Адрес страницы: <text:a xlink:type="simple" xlink:href="http://hamovniki.mos.ru/administrative-authority-shall-inform/detail/12725556.html" office:name=""><text:span text:style-name="Definition">http://hamovniki.mos.ru/administrative-authority-shall-inform/detail/1272555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0T21:22:30Z</meta:creation-date>
    <dc:date>2024-12-20T21:22:30Z</dc:date>
  </office:meta>
</office:document-meta>
</file>