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несен-приговор-по-уголовному-делу-о-покушении-на-сбыт-наркотических-средств-в-значительном-и-крупном-размерах"/>Вынесен приговор по уголовному делу о покушении на сбыт наркотических средств в значительном и крупном размерах<text:bookmark-end text:name="вынесен-приговор-по-уголовному-делу-о-покушении-на-сбыт-наркотических-средств-в-значительном-и-крупном-размерах"/></text:h>
      <text:p text:style-name="First_20_paragraph">18.12.2024</text:p>
      <text:p text:style-name="Text_20_body">На основании доказательств, представленных государственным обвинителем Хамовнической межрайонной прокуратуры, суд вынес приговор по уголовному делу в отношении 51-летнего гражданина США Майкла Тревиса Лика и 24-летней жительницы столицы Вероники Грабанчук.</text:p>
      <text:p text:style-name="Text_20_body">В зависимости от роли и степени участия они признаны виновными по ч. 3 ст. 30 п. «а, б» ч .3, п. «г» ч. 4 ст.228.1 УК РФ (покушение на незаконный сбыт наркотических средств, группой лиц по предварительному сговору в значительном и крупном размере), ч. 1 ст. 228 УК РФ (незаконное хранение наркотических средств).</text:p>
      <text:p text:style-name="Text_20_body">Установлено, что в период с января по июнь 2023 года Лик приобретал у сообщника, уголовное дело в отношении которого выделено в отдельное производство, наркотические средства, расфасовывал их в удобные для сбыта упаковки, после чего передавал Грабанчук для последующего размещения наркотиков в тайники-закладки. Таким образом, они совершили четыре покушения на сбыт свыше 40 г мефедрона.</text:p>
      <text:p text:style-name="Text_20_body">Кроме того, Лик без цели сбыта хранил по месту своего проживания в квартире по ул. Запорожская более 1,6 г мефедрона, а также таблетки массой 0,54 г., содержащее в своем составе наркотическое средство – МДМА. Наркотические средства обнаружены и изъяты в ходе оперативных мероприятий.</text:p>
      <text:p text:style-name="Text_20_body">Свою вину в совершении преступлений Грабанчук признала в полном объеме, Лик свою вину не признал.</text:p>
      <text:p text:style-name="Text_20_body">С учетом позиции прокурора суд приговорил Грабанчук к 8 годам лишения свободы с отбыванием наказания в колонии общего режима, Лика к 13 годам лишения свободы с отбыванием наказания в колонии строгого режима.</text:p>
      <text:p text:style-name="Text_20_body">Приговор в законную силу не вступил.</text:p>
      <text:p text:style-name="Text_20_body"><text:line-break/></text:p>
      <text:p text:style-name="Text_20_body">Адрес страницы: <text:a xlink:type="simple" xlink:href="http://hamovniki.mos.ru/administrative-authority-shall-inform/detail/12725560.html" office:name=""><text:span text:style-name="Definition">http://hamovniki.mos.ru/administrative-authority-shall-inform/detail/12725560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20T21:22:37Z</meta:creation-date>
    <dc:date>2024-12-20T21:22:37Z</dc:date>
  </office:meta>
</office:document-meta>
</file>