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мужчина-обвиняемый-в-покушении-на-грабеж-в-особо-крупном-размере"/>Перед судом предстанет мужчина, обвиняемый в покушении на грабеж в особо крупном размере<text:bookmark-end text:name="перед-судом-предстанет-мужчина-обвиняемый-в-покушении-на-грабеж-в-особо-крупном-размере"/></text:h>
      <text:p text:style-name="First_20_paragraph">18.12.2024</text:p>
      <text:p text:style-name="Text_20_body">32-летний мужчина, воспользовавшись тем, что водитель отошел от припаркованной на ул. Малая Пироговская иномарки, разбил стекло и вытащил сумку с крупной суммой денежных средств.</text:p>
      <text:p text:style-name="Text_20_body">Преступные действия фигуранта пресечены очевидцем, который не дал похитить 46 млн рублей.</text:p>
      <text:p text:style-name="Text_20_body">Мужчине предъявлено обвинение по ч. 3 ст. 30, п. «б» ч. 3 ст. 161 УК РФ (покушение на грабеж, в особо крупном размере) и избрана мера пресечения в виде заключения под стражу.</text:p>
      <text:p text:style-name="Text_20_body">Уголовное дело с утвержденным Хамовнической межрайонной прокуратурой обвинительным заключением направлено в суд для рассмотрения по существу.</text:p>
      <text:p text:style-name="Text_20_body"><text:line-break/></text:p>
      <text:p text:style-name="Text_20_body">Адрес страницы: <text:a xlink:type="simple" xlink:href="http://hamovniki.mos.ru/administrative-authority-shall-inform/detail/12725561.html" office:name=""><text:span text:style-name="Definition">http://hamovniki.mos.ru/administrative-authority-shall-inform/detail/1272556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0T21:22:18Z</meta:creation-date>
    <dc:date>2024-12-20T21:22:18Z</dc:date>
  </office:meta>
</office:document-meta>
</file>