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ле-вмешательства-прокуратуры-погашена-задолженность-по-заработной-плате-в-размере-свыше-17-млн-рублей"/>После вмешательства прокуратуры погашена задолженность по заработной плате в размере свыше 17 млн рублей<text:bookmark-end text:name="после-вмешательства-прокуратуры-погашена-задолженность-по-заработной-плате-в-размере-свыше-17-млн-рублей"/></text:h>
      <text:p text:style-name="First_20_paragraph">18.12.2024</text:p>
      <text:p text:style-name="Text_20_body">Хамовническая межрайонная прокуратура провела проверку по коллективному обращению бывших работников ООО «Кор менеджмент» о нарушении их трудовых прав и невыплате заработной платы.</text:p>
      <text:p text:style-name="Text_20_body">Установлено, что с 35 уволенными работниками не производился расчет с января 2024 года. Общая сумма задолженности превысила 17 млн рублей.</text:p>
      <text:p text:style-name="Text_20_body">В связи с этим прокуратура внесла руководителю организации представление и возбудила в отношении фирмы и его руководителя дела об административных правонарушениях по ч. 6 ст. 5.27 (невыплата или неполная выплата в установленный срок заработной платы, других выплат, осуществляемых в рамках трудовых отношений) КоАП РФ.</text:p>
      <text:p text:style-name="Text_20_body">После вмешательства прокуратуры задолженность по заработной плате и иным выплатам полностью погашена.</text:p>
      <text:p text:style-name="Text_20_body"><text:line-break/></text:p>
      <text:p text:style-name="Text_20_body">Адрес страницы: <text:a xlink:type="simple" xlink:href="http://hamovniki.mos.ru/administrative-authority-shall-inform/detail/12725566.html" office:name=""><text:span text:style-name="Definition">http://hamovniki.mos.ru/administrative-authority-shall-inform/detail/1272556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8:38Z</meta:creation-date>
    <dc:date>2024-12-18T07:38:38Z</dc:date>
  </office:meta>
</office:document-meta>
</file>