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ход-процессуальной-проверки-по-факту-пожара-произошедшего-в-квартире-в-центре-москвы-на-контроле-в-прокуратуре"/>Ход процессуальной проверки по факту пожара, произошедшего в квартире в центре Москвы, на контроле в прокуратуре<text:bookmark-end text:name="ход-процессуальной-проверки-по-факту-пожара-произошедшего-в-квартире-в-центре-москвы-на-контроле-в-прокуратуре"/></text:h>
      <text:p text:style-name="First_20_paragraph">18.12.2024</text:p>
      <text:p text:style-name="Text_20_body">18 октября 2024 года в квартире жилого дома в Малом Васильевском пер. произошел пожар, после тушения которого обнаружено тело женщины 1950 г.р.</text:p>
      <text:p text:style-name="Text_20_body">Точная причина возгорания будет установлена по результатам пожарно-технической экспертизы.</text:p>
      <text:p text:style-name="Text_20_body">Хамовническая межрайонная прокуратура контролирует ход и результаты процессуальной проверки, проводимой по данному факту.</text:p>
      <text:p text:style-name="Text_20_body"><text:line-break/></text:p>
      <text:p text:style-name="Text_20_body">Адрес страницы: <text:a xlink:type="simple" xlink:href="http://hamovniki.mos.ru/administrative-authority-shall-inform/detail/12725569.html" office:name=""><text:span text:style-name="Definition">http://hamovniki.mos.ru/administrative-authority-shall-inform/detail/1272556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8T07:41:05Z</meta:creation-date>
    <dc:date>2024-12-18T07:41:05Z</dc:date>
  </office:meta>
</office:document-meta>
</file>